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</style:style>
    <style:style style:name="co1" style:family="table-column">
      <style:table-column-properties fo:break-before="auto" style:column-width="1.651cm"/>
    </style:style>
    <style:style style:name="co2" style:family="table-column">
      <style:table-column-properties fo:break-before="auto" style:column-width="1.69333333333333cm"/>
    </style:style>
    <style:style style:name="ro1" style:family="table-row">
      <style:table-row-properties style:row-height="13.2pt" style:use-optimal-row-height="true" fo:break-before="auto"/>
    </style:style>
    <style:style style:name="ro2" style:family="table-row">
      <style:table-row-properties style:row-height="39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3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table:number-columns-repeated="16384"/>
        </table:table-row>
        <table:table-row table:style-name="ro1">
          <table:table-cell table:style-name="ce1">
            <draw:frame draw:z-index="2" draw:id="id1" draw:style-name="a1" draw:name="Immagine 7" svg:x="0.01042in" svg:y="0in" svg:width="10.5625in" svg:height="5.4791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27"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Immagine 6" svg:x="0in" svg:y="0in" svg:width="10.5625in" svg:height="5.47917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31" table:style-name="ro1">
          <table:table-cell table:number-columns-repeated="16384"/>
        </table:table-row>
        <table:table-row table:style-name="ro2">
          <table:table-cell office:value-type="string" table:number-columns-spanned="16" table:number-rows-spanned="1" table:style-name="ce2">
            <text:p>Le valutazioni effettuate comprendono quelle dei Direttori, Generale e del Parco dello Stelvio.<text:s/></text:p>
            <text:p>I "non valutabili" sono riferiti a interim attribuiti al Direttore/dirigenti di UO per strutture sottordinate e a incarichi e/o periodi di servizio di durata inferiore a quella prevista dai sistemi di valutazione per l'erogazione della retribuzione di risultato/premio per la performance</text:p>
          </table:table-cell>
          <table:covered-table-cell table:number-columns-repeated="15"/>
          <table:table-cell table:number-columns-repeated="16368"/>
        </table:table-row>
        <table:table-row table:number-rows-repeated="104841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Valuta_32_2_32_2" style:display-name="Valuta 2 2" style:family="table-cell" style:data-style-name="N36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mariaferrari</meta:initial-creator>
    <dc:creator>Nava Monica</dc:creator>
    <meta:creation-date>2003-07-15T07:26:37Z</meta:creation-date>
    <dc:date>2026-06-01T10:14:48Z</dc:date>
    <meta:print-date>2024-06-03T15:39:37Z</meta:print-date>
  </office:meta>
</office:document-meta>
</file>