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o1" style:family="table-column">
      <style:table-column-properties fo:break-before="auto" style:column-width="1.651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39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0" table:style-name="ta1">
        <table:table-column table:style-name="co1" table:default-cell-style-name="ce1"/>
        <table:table-column table:style-name="co2" table:number-columns-repeated="16383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Immagine 4" svg:x="0in" svg:y="0in" svg:width="10.5625in" svg:height="5.4791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63" table:style-name="ro1">
          <table:table-cell table:number-columns-repeated="16384"/>
        </table:table-row>
        <table:table-row table:style-name="ro2">
          <table:table-cell office:value-type="string" table:number-columns-spanned="16" table:number-rows-spanned="1" table:style-name="ce2">
            <text:p>Le valutazioni effettuate comprendono quelle dei Direttori, Generale e del Parco dello Stelvio.<text:s/></text:p>
            <text:p>I "non valutabili" sono riferiti a interim attribuiti al Direttore/dirigenti di UO per strutture sottordinate e a incarichi e/o periodi di servizio di durata inferiore a quella prevista dai sistemi di valutazione per l'erogazione della retribuzione di risultato/premio per la performance</text:p>
          </table:table-cell>
          <table:covered-table-cell table:number-columns-repeated="15"/>
          <table:table-cell table:number-columns-repeated="16368"/>
        </table:table-row>
        <table:table-row table:number-rows-repeated="104850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aluta_32_2_32_2" style:display-name="Valuta 2 2" style:family="table-cell" style:data-style-name="N36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mariaferrari</meta:initial-creator>
    <dc:creator>Nava Monica</dc:creator>
    <meta:creation-date>2003-07-15T07:26:37Z</meta:creation-date>
    <dc:date>2026-06-01T10:13:08Z</dc:date>
    <meta:print-date>2024-06-03T15:39:37Z</meta:print-date>
  </office:meta>
</office:document-meta>
</file>