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top" fo:wrap-option="wrap"/>
      <style:text-properties fo:font-weight="bold" style:font-weight-asian="bold" style:font-weight-complex="bold"/>
    </style:style>
    <style:style style:name="ce3" style:family="table-cell" style:parent-style-name="Default" style:data-style-name="N36">
      <style:table-cell-properties fo:border="thin solid #000000" style:vertical-align="top" fo:wrap-option="wrap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top" fo:wrap-option="wrap" fo:background-color="transparent"/>
    </style:style>
    <style:style style:name="ce7" style:family="table-cell" style:parent-style-name="Default" style:data-style-name="N36">
      <style:table-cell-properties fo:border="thin solid #000000" style:vertical-align="top" fo:background-color="transparent"/>
    </style:style>
    <style:style style:name="ce8" style:family="table-cell" style:parent-style-name="Default" style:data-style-name="N0">
      <style:table-cell-properties fo:border="thin solid #000000" style:vertical-align="top" fo:background-color="transparent"/>
    </style:style>
    <style:style style:name="ce9" style:family="table-cell" style:parent-style-name="Default" style:data-style-name="N36">
      <style:table-cell-properties fo:border="thin solid #000000" style:vertical-align="top" fo:wrap-option="wrap"/>
    </style:style>
    <style:style style:name="ce10" style:family="table-cell" style:parent-style-name="Default" style:data-style-name="N0">
      <style:table-cell-properties fo:border="thin solid #000000" style:vertical-align="top" fo:wrap-option="wrap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FFFFFF"/>
    </style:style>
    <style:style style:name="ce12" style:family="table-cell" style:parent-style-name="Default" style:data-style-name="N0">
      <style:table-cell-properties fo:border="thin solid #000000" style:vertical-align="top"/>
    </style:style>
    <style:style style:name="ce13" style:family="table-cell" style:parent-style-name="Default" style:data-style-name="N36">
      <style:table-cell-properties fo:border="thin solid #000000" style:vertical-align="top" fo:wrap-option="wrap" fo:background-color="transparen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transparen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transparent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justify"/>
    </style:style>
    <style:style style:name="ce18" style:family="table-cell" style:parent-style-name="Default" style:data-style-name="N36">
      <style:table-cell-properties fo:border="thin solid #000000" style:vertical-align="top"/>
    </style:style>
    <style:style style:name="ce19" style:family="table-cell" style:parent-style-name="Default" style:data-style-name="N0">
      <style:table-cell-properties style:vertical-align="automatic" style:repeat-content="false"/>
      <style:paragraph-properties fo:text-align="justify"/>
    </style:style>
    <style:style style:name="ce20" style:family="table-cell" style:parent-style-name="Default" style:data-style-name="N36"/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justify"/>
    </style:style>
    <style:style style:name="ce2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/>
    </style:style>
    <style:style style:name="ce24" style:family="table-cell" style:parent-style-name="Default" style:data-style-name="N0">
      <style:table-cell-properties style:vertical-align="top" fo:wrap-option="wrap" fo:background-color="transparent"/>
    </style:style>
    <style:style style:name="ce25" style:family="table-cell" style:parent-style-name="Default" style:data-style-name="N36">
      <style:table-cell-properties fo:background-color="transparent"/>
    </style:style>
    <style:style style:name="ce26" style:family="table-cell" style:parent-style-name="Default" style:data-style-name="N0">
      <style:table-cell-properties style:vertical-align="automatic" fo:background-color="transparent" style:repeat-content="false"/>
      <style:paragraph-properties fo:text-align="justify"/>
    </style:style>
    <style:style style:name="ce27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  <style:text-properties fo:font-weight="bold" style:font-weight-asian="bold" style:font-weight-complex="bold"/>
    </style:style>
    <style:style style:name="ce28" style:family="table-cell" style:parent-style-name="Default" style:data-style-name="N36">
      <style:table-cell-properties fo:border="thin solid #000000" style:vertical-align="automatic" style:repeat-content="false"/>
      <style:paragraph-properties fo:text-align="start" fo:margin-left="3.177cm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36">
      <style:table-cell-properties fo:border="thin solid #000000"/>
    </style:style>
    <style:style style:name="ce33" style:family="table-cell" style:parent-style-name="Default" style:data-style-name="N0">
      <style:table-cell-properties fo:border="thin solid #000000"/>
    </style:style>
    <style:style style:name="ce3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justify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#FFFFFF" style:repeat-content="false"/>
      <style:paragraph-properties fo:text-align="justify"/>
    </style:style>
    <style:style style:name="ce36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o1" style:family="table-column">
      <style:table-column-properties fo:break-before="auto" style:column-width="5.23875cm"/>
    </style:style>
    <style:style style:name="co2" style:family="table-column">
      <style:table-column-properties fo:break-before="auto" style:column-width="2.143125cm"/>
    </style:style>
    <style:style style:name="co3" style:family="table-column">
      <style:table-column-properties fo:break-before="auto" style:column-width="5.635625cm" style:use-optimal-column-width="true"/>
    </style:style>
    <style:style style:name="co4" style:family="table-column">
      <style:table-column-properties fo:break-before="auto" style:column-width="2.8575cm"/>
    </style:style>
    <style:style style:name="co5" style:family="table-column">
      <style:table-column-properties fo:break-before="auto" style:column-width="3.43958333333333cm"/>
    </style:style>
    <style:style style:name="co6" style:family="table-column">
      <style:table-column-properties fo:break-before="auto" style:column-width="12.4089583333333cm"/>
    </style:style>
    <style:style style:name="co7" style:family="table-column">
      <style:table-column-properties fo:break-before="auto" style:column-width="3.81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3.67770833333333cm"/>
    </style:style>
    <style:style style:name="ro1" style:family="table-row">
      <style:table-row-properties style:row-height="43.9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75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90pt" style:use-optimal-row-height="true" fo:break-before="auto"/>
    </style:style>
    <style:style style:name="ro6" style:family="table-row">
      <style:table-row-properties style:row-height="58.5pt" style:use-optimal-row-height="false" fo:break-before="auto"/>
    </style:style>
    <style:style style:name="ro7" style:family="table-row">
      <style:table-row-properties style:row-height="105pt" style:use-optimal-row-height="true" fo:break-before="auto"/>
    </style:style>
    <style:style style:name="ro8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9"/>
        <table:table-column table:style-name="co2" table:default-cell-style-name="ce2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1">
            <text:p>CONTRIBUTI EROGATI NELL'ANNO 2025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nato</text:p>
          </table:table-cell>
          <table:table-cell office:value-type="string" table:style-name="ce4">
            <text:p>Atto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Comitato Regionale Alpi Cantrali della Federazione Italiana Sport Invernali <text:s/>-Via Piranesi, 46 - 20137 Milano – <text:s/>C.F. e P. IVA 05027640159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560 in data 29/05/2025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547 in data 27/05/2025 (Alta Valtellina Trophy)</text:p>
          </table:table-cell>
          <table:table-cell office:value-type="string" table:style-name="ce13">
            <text:p>in attesa di rendicontazione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15"/>
          <table:table-cell table:number-columns-repeated="16377" table:style-name="ce16"/>
        </table:table-row>
        <table:table-row table:style-name="ro3">
          <table:table-cell office:value-type="string" table:style-name="ce17">
            <text:p>Associazione Giovani Frontale - Frazione Frontale – 23035 Sondalo (SO)- C.F. 92024010149 – P.IVA 00939920146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561 in data 29/05/2025</text:p>
          </table:table-cell>
          <table:table-cell office:value-type="currency" office:value="1000" table:style-name="ce13">
            <text:p>€ 1.0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17">
            <text:p>A.S.D. Unione Sportiva Bormiese - Via Buon Consiglio 25 – 23032 Bormio (SO)- P. IVA 00422230144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562 in data 29/05/2025</text:p>
          </table:table-cell>
          <table:table-cell office:value-type="currency" office:value="1000" table:style-name="ce13">
            <text:p>€ 1.0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17">
            <text:p>Associazione I Reparti di Bormio -Via Ignazio Bardea, 18/20 – 23032 Bormio (SO)- C.F. e P. IVA 00735520140<text:s/>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565 in data 29/05/2025</text:p>
          </table:table-cell>
          <table:table-cell office:value-type="currency" office:value="1000" table:style-name="ce13">
            <text:p>€ 1.0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3">
          <table:table-cell office:value-type="string" table:style-name="ce6">
            <text:p>Cooperativa Sociale SO.LA.RE.S S.C.R.L. -Via Stelvio, 8 – 233032 Bormio (SO)- C.F. e P. IVA <text:s/>00672330149</text:p>
          </table:table-cell>
          <table:table-cell office:value-type="currency" office:value="3500" table:style-name="ce7">
            <text:p>€ 3.500,00</text:p>
          </table:table-cell>
          <table:table-cell office:value-type="string" table:style-name="ce8">
            <text:p>Decreto n. 563 in data 29/05/2025</text:p>
          </table:table-cell>
          <table:table-cell office:value-type="string" table:style-name="ce13">
            <text:p>in attesa di rendicontazione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17">
            <text:p>Sci Club Santa Caterina Valfurva <text:s/>- Piazza Magliavaca, 1 – 23030 Valfurva (SO)- C.F. 92003930143<text:s/></text:p>
          </table:table-cell>
          <table:table-cell office:value-type="currency" office:value="1500" table:style-name="ce18">
            <text:p>€ 1.500,00</text:p>
          </table:table-cell>
          <table:table-cell office:value-type="string" table:style-name="ce12">
            <text:p>Decreto n. 546 in data 27/05/2025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5">
          <table:table-cell office:value-type="string" table:style-name="ce17">
            <text:p>Associazione Pro Loco <text:s/>del Territorio di Sondalo – Tria Lilia - Via Verdi, 2/A – 23035 Sondalo (SO)- P. IVA <text:s/>006981140148 Codice Fiscale 93024540143</text:p>
          </table:table-cell>
          <table:table-cell office:value-type="currency" office:value="2000" table:style-name="ce18">
            <text:p>€ 2.000,00</text:p>
          </table:table-cell>
          <table:table-cell office:value-type="string" table:style-name="ce10">
            <text:p>Comunicazione prot. <text:s/>n. 11402 in data 06/10/2025</text:p>
          </table:table-cell>
          <table:table-cell office:value-type="currency" office:value="2000" table:style-name="ce13">
            <text:p>€ 2.0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4">
          <table:table-cell office:value-type="string" table:style-name="ce17">
            <text:p>Comune di Vione – Piazza Vittoria, 12 – 25050 Vione (BS)- P.IVA: 00580940989 - C.F.: 00837510171</text:p>
          </table:table-cell>
          <table:table-cell office:value-type="currency" office:value="2000" table:style-name="ce18">
            <text:p>€ 2.000,00</text:p>
          </table:table-cell>
          <table:table-cell office:value-type="string" table:style-name="ce12">
            <text:p>Decreto n. 567 in data 29/05/2025</text:p>
          </table:table-cell>
          <table:table-cell office:value-type="currency" office:value="2000" table:style-name="ce13">
            <text:p>€ 2.0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string" table:style-name="ce17">
            <text:p>Fondazione La Società dei Concerti – Corso di Porta Vittoira, 18 – 20122 Milano - COD. FISC. e P.IVA 07441300154</text:p>
          </table:table-cell>
          <table:table-cell office:value-type="currency" office:value="1500" table:style-name="ce18">
            <text:p>€ 1.500,00</text:p>
          </table:table-cell>
          <table:table-cell office:value-type="string" table:style-name="ce12">
            <text:p>Decreto n. 548 in data 27/05/2025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text:s/>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string" table:style-name="ce17">
            <text:p>Unione dei Comuni dell'Alta Valle Camonica <text:s/>- Piazzale Europa, 9 – 25056 Ponte di Legno (BS)- P.IVA e Codice Fiscale 02180620987</text:p>
          </table:table-cell>
          <table:table-cell office:value-type="currency" office:value="1800" table:style-name="ce18">
            <text:p>€ 1.800,00</text:p>
          </table:table-cell>
          <table:table-cell office:value-type="string" table:style-name="ce12">
            <text:p>Decreto n. 761 in data 17/07/2025</text:p>
          </table:table-cell>
          <table:table-cell office:value-type="string" table:style-name="ce13">
            <text:p>in attesa di rendicontazione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6">
          <table:table-cell office:value-type="string" table:style-name="ce17">
            <text:p>Associazione Pro Loco <text:s/>Turismo Valfurva - (Piazza Magliavacca, 4 – 23030 Valfurva (SO)- P. IVA/C.F. <text:s/>00962170148</text:p>
          </table:table-cell>
          <table:table-cell office:value-type="currency" office:value="1000" table:style-name="ce18">
            <text:p>€ 1.000,00</text:p>
          </table:table-cell>
          <table:table-cell office:value-type="string" table:style-name="ce12">
            <text:p>Decreto n. 554 in data 28/05/2025</text:p>
          </table:table-cell>
          <table:table-cell office:value-type="currency" office:value="1000" table:style-name="ce13">
            <text:p>€ 1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6">
          <table:table-cell office:value-type="string" table:style-name="ce17">
            <text:p>Società Multiservizi Alta Valle S.p.A. <text:s text:c="2"/>- (Via Breno, 10 – 23030 Valdisotto (SO)- COD. FISC. e P.IVA 00637820143</text:p>
          </table:table-cell>
          <table:table-cell office:value-type="currency" office:value="10000" table:style-name="ce18">
            <text:p>€ 10.000,00</text:p>
          </table:table-cell>
          <table:table-cell office:value-type="string" table:style-name="ce12">
            <text:p>Decreto n. 552 in data 28/05/2025</text:p>
          </table:table-cell>
          <table:table-cell office:value-type="currency" office:value="10000" table:style-name="ce13">
            <text:p>€ 10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string" table:style-name="ce6">
            <text:p>Associazione Musicale Culturale Le Altre Note - Via Vittoria, 22 – 23032 Bormio (SO)- <text:s/>C.F – P. IVA <text:s/>02345970814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843 in data 08/08/2025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4">
          <table:table-cell office:value-type="string" table:style-name="ce6">
            <text:p>Associazione Coro La Bajona - Piazza V Alpini, snc - 23032 Bormio – SO <text:s/>- <text:s/>C.F 93021820142</text:p>
          </table:table-cell>
          <table:table-cell office:value-type="currency" office:value="2000" table:style-name="ce7">
            <text:p>€ 2.000,00</text:p>
          </table:table-cell>
          <table:table-cell office:value-type="string" table:style-name="ce8">
            <text:p>Decreto n. 881 in data 02/09/2025</text:p>
          </table:table-cell>
          <table:table-cell office:value-type="currency" office:value="2000" table:style-name="ce13">
            <text:p>€ 2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7">
          <table:table-cell office:value-type="string" table:style-name="ce17">
            <text:p>Associazione Mostra Internazionale dei Documentari sui Parchi (Assomidop) <text:s/>- Via Perego, 1 – 23100 Sondrio (SO)- P.IVA 00868500141- COD.FISCALE 93011660144</text:p>
          </table:table-cell>
          <table:table-cell office:value-type="currency" office:value="3000" table:style-name="ce7">
            <text:p>€ 3.000,00</text:p>
          </table:table-cell>
          <table:table-cell office:value-type="string" table:style-name="ce8">
            <text:p>Decreto n. 913 in data 10/09/2025</text:p>
          </table:table-cell>
          <table:table-cell office:value-type="currency" office:value="3000" table:style-name="ce13">
            <text:p>€ 3.000,00</text:p>
          </table:table-cell>
          <table:table-cell office:value-type="string" table:style-name="ce6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number-rows-repeated="1048558" table:style-name="ro8">
          <table:table-cell table:number-columns-repeated="16384"/>
        </table:table-row>
      </table:table>
      <table:table table:name="2024" table:style-name="ta1">
        <table:table-column table:style-name="co1" table:default-cell-style-name="ce19"/>
        <table:table-column table:style-name="co2" table:default-cell-style-name="ce2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1">
            <text:p>CONTRIBUTI EROGATI NELL'ANNO 2024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anto</text:p>
          </table:table-cell>
          <table:table-cell office:value-type="string" table:style-name="ce4">
            <text:p>Norma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Comitato Regionale Alpi Cantrali della Federazione Italiana Sport Invernali <text:s/>-Via Piranesi, 46 - 20137 Milano – <text:s/>C.F. e P. IVA 05027640159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555 in data 22/05/2024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550 in data 22/05/2024 (Alta Valtellina Trophy)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15"/>
          <table:table-cell table:number-columns-repeated="16377" table:style-name="ce16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550 in data 22/05/2024 (Coppa Italia 3 - short track)<text:s/>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3">
          <table:table-cell office:value-type="string" table:style-name="ce6">
            <text:p>Associazione Musicale Culturale Le Altre Note - Via Vittoria, 22 – 23032 Bormio (SO)- <text:s/>C.F – P. IVA <text:s/>02345970814</text:p>
          </table:table-cell>
          <table:table-cell office:value-type="currency" office:value="2000" table:style-name="ce7">
            <text:p>€ 2.000,00</text:p>
          </table:table-cell>
          <table:table-cell office:value-type="string" table:style-name="ce8">
            <text:p>Decreto n. 554 in data 22/05/2024</text:p>
          </table:table-cell>
          <table:table-cell office:value-type="currency" office:value="2000" table:style-name="ce13">
            <text:p>€ 2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17">
            <text:p>A.S.D. Unione Sportiva Bormiese - Via Buon Consiglio 25 – 23032 Bormio (SO)- P. IVA 00422230144</text:p>
          </table:table-cell>
          <table:table-cell office:value-type="currency" office:value="3000" table:style-name="ce7">
            <text:p>€ 3.000,00</text:p>
          </table:table-cell>
          <table:table-cell office:value-type="string" table:style-name="ce8">
            <text:p>Decreto n. 551 in data 22/05/2024</text:p>
          </table:table-cell>
          <table:table-cell office:value-type="currency" office:value="3000" table:style-name="ce13">
            <text:p>€ 3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17">
            <text:p>Sci Club Alta Valtellina -Via Manzoni, 24 – 23032 Bormio (SO)- C.F. 92001270146 e P. IVA <text:s/>00749110144<text:s/></text:p>
          </table:table-cell>
          <table:table-cell office:value-type="currency" office:value="2000" table:style-name="ce7">
            <text:p>€ 2.000,00</text:p>
          </table:table-cell>
          <table:table-cell office:value-type="string" table:style-name="ce8">
            <text:p>Decreto n. 561 in data 23/05/2024</text:p>
          </table:table-cell>
          <table:table-cell office:value-type="currency" office:value="2000" table:style-name="ce13">
            <text:p>€ 2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3">
          <table:table-cell office:value-type="string" table:style-name="ce6">
            <text:p>Cooperativa Sociale SO.LA.RE.S S.C.R.L. -Via Stelvio, 8 – 233032 Bormio (SO)- C.F. e P. IVA <text:s/>00672330149</text:p>
          </table:table-cell>
          <table:table-cell office:value-type="currency" office:value="5000" table:style-name="ce7">
            <text:p>€ 5.000,00</text:p>
          </table:table-cell>
          <table:table-cell office:value-type="string" table:style-name="ce8">
            <text:p>Decreto n. 567 in data 24/05/2024</text:p>
          </table:table-cell>
          <table:table-cell office:value-type="currency" office:value="5000" table:style-name="ce13">
            <text:p>€ 5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3">
          <table:table-cell office:value-type="string" table:style-name="ce6">
            <text:p>Associazione Gestori Rifugi di Lombardia – ASSORIFUGILOMBARDIA - Via Gennaro Sora 22/B - 25048 EDOLO (BS) - C.F 99005140175</text:p>
          </table:table-cell>
          <table:table-cell office:value-type="currency" office:value="6000" table:style-name="ce7">
            <text:p>€ 6.000,00</text:p>
          </table:table-cell>
          <table:table-cell office:value-type="string" table:style-name="ce8">
            <text:p>Decreto n. 568 in data 24/05/2024</text:p>
          </table:table-cell>
          <table:table-cell office:value-type="currency" office:value="6000" table:style-name="ce13">
            <text:p>€ 6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 table:style-name="ce16"/>
        </table:table-row>
        <table:table-row table:style-name="ro4">
          <table:table-cell office:value-type="string" table:style-name="ce22">
            <text:p>Sci Club Santa Caterina Valfurva <text:s/>- Piazza Magliavaca, 1 – 23030 Valfurva (SO)- C.F. 92003930143<text:s/></text:p>
          </table:table-cell>
          <table:table-cell office:value-type="currency" office:value="1500" table:style-name="ce18">
            <text:p>€ 1.500,00</text:p>
          </table:table-cell>
          <table:table-cell office:value-type="string" table:style-name="ce12">
            <text:p>Decreto n. 560 in data 23/05/2024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7">
          <table:table-cell office:value-type="string" table:style-name="ce22">
            <text:p>Associazione Mostra Internazionale dei Documentari sui Parchi (Assomidop) <text:s/>- Via Perego, 1 – 23100 Sondrio (SO)- P.IVA 00868500141- COD.FISCALE 93011660144</text:p>
          </table:table-cell>
          <table:table-cell office:value-type="currency" office:value="3000" table:style-name="ce18">
            <text:p>€ 3.000,00</text:p>
          </table:table-cell>
          <table:table-cell office:value-type="string" table:style-name="ce12">
            <text:p>Decreto n. 1217 in data 25/10/2024</text:p>
          </table:table-cell>
          <table:table-cell office:value-type="currency" office:value="3000" table:style-name="ce13">
            <text:p>€ 3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string" table:style-name="ce22">
            <text:p>Associazione Museo della Guerra Bianca in Adamello <text:s/>- Via Roma, 40 – 25050 Temù (BS)- C.F. IT 99000580177 - P.IVA IT 02353760982</text:p>
          </table:table-cell>
          <table:table-cell office:value-type="currency" office:value="1000" table:style-name="ce18">
            <text:p>€ 1.000,00</text:p>
          </table:table-cell>
          <table:table-cell office:value-type="string" table:style-name="ce12">
            <text:p>Decreto n. 1469 in data 12/12/2024</text:p>
          </table:table-cell>
          <table:table-cell office:value-type="currency" office:value="1000" table:style-name="ce13">
            <text:p>€ 1.000,0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style-name="ro3">
          <table:table-cell office:value-type="string" table:style-name="ce22">
            <text:p>Unione dei Comuni dell'Alta Valle Camonica <text:s/>- Piazzale Europa, 9 – 25056 Ponte di Legno (BS)- P.IVA e Codice Fiscale 02180620987</text:p>
          </table:table-cell>
          <table:table-cell office:value-type="currency" office:value="1800" table:style-name="ce18">
            <text:p>€ 1.800,00</text:p>
          </table:table-cell>
          <table:table-cell office:value-type="string" table:style-name="ce12">
            <text:p>Decreto n. 901 in data 01/08/2024</text:p>
          </table:table-cell>
          <table:table-cell office:value-type="currency" office:value="1627.5" table:style-name="ce13">
            <text:p>€ 1.627,50</text:p>
          </table:table-cell>
          <table:table-cell office:value-type="string" table:style-name="ce10">
            <text:p>Direzione Parco dello Stelvio</text:p>
          </table:table-cell>
          <table:table-cell office:value-type="string" table:style-name="ce14">
            <text:p>Regolamento per la concessione di contribui ed altri benefici economici ad enti, associazioni, privati ecc. del Parco Nazionale dello Stelvio settore lombardo</text:p>
          </table:table-cell>
          <table:table-cell table:style-name="ce8"/>
          <table:table-cell table:number-columns-repeated="16377"/>
        </table:table-row>
        <table:table-row table:number-rows-repeated="1048562" table:style-name="ro8">
          <table:table-cell table:number-columns-repeated="16384"/>
        </table:table-row>
      </table:table>
      <table:table table:name="2023" table:style-name="ta1">
        <table:table-column table:style-name="co1" table:default-cell-style-name="ce19"/>
        <table:table-column table:style-name="co2" table:default-cell-style-name="ce2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1">
            <text:p>CONTRIBUTI EROGATI NELL'ANNO 2023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anto</text:p>
          </table:table-cell>
          <table:table-cell office:value-type="string" table:style-name="ce4">
            <text:p>Norma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Associazione Sportiva Dilettantistica Team 100.1 <text:s/>-Via Luigi Majno, 10 - 20129 Milano – SO - C.F. 97725530154 e P. IVA 09161680963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474 in data 04/05/2023 (Alta Valtellina Trophy)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6">
            <text:p>ASD Bormio Ghiaccio - Via Manzoni snc – 23032 Bormio SO - COD. FISC. e P.IVA 00566770145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6">
            <text:p>Decreto n. 474 in data 04/05/2023 (Campionati Italiani Junior 2022-2023)<text:s/></text:p>
          </table:table-cell>
          <table:table-cell office:value-type="currency" office:value="1500" table:style-name="ce13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6">
            <text:p>Associazione Musicale Culturale Le Altre Note - Via Vittoria, 22 – 23032 Bormio (SO)- <text:s/>C.F – P. IVA <text:s/>02345970814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17">
            <text:p>Associazione Giovani Frontale - Frazione Frontale – 23035 Sondalo (SO)- C.F. 92024010149 – P.IVA 00939920146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0" table:style-name="ce9">
            <text:p>€ 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5">
          <table:table-cell office:value-type="string" table:style-name="ce17">
            <text:p>Scuola di Alpinismo, Scialpinismo e Arrampicata Guide Alpine Ortler - Cevedale <text:s/>- Via Al Forte, 14 <text:s/>– 23032 Bormio (SO) - <text:s/>P. IVA 00627840143</text:p>
          </table:table-cell>
          <table:table-cell office:value-type="currency" office:value="2000" table:style-name="ce7">
            <text:p>€ 2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2000" table:formula="of:=[.B8]" table:style-name="ce9">
            <text:p>€ 2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6">
            <text:p>BandaInsieme Sondalo A.P.S. -Via G. Leopardi, 21 – 23035 Sondalo (SO)- C.F. 92010330147<text:s/>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5">
          <table:table-cell office:value-type="string" table:style-name="ce17">
            <text:p>Associazione Pro Loco <text:s/>del Territorio di Sondalo – Tria Lilia - Via Verdi, 2/A – 23035 Sondalo (SO)- P. IVA <text:s/>006981140148 Codice Fiscale 93024540143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7">
            <text:p>Servizio Glaciologico Lombardo (Via Statale, 43 – 23888 La Valletta Brianza (LC)- Codice Fiscale 02224290961)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0" table:style-name="ce9">
            <text:p>€ 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5">
          <table:table-cell office:value-type="string" table:style-name="ce17">
            <text:p>Istituto d’Istruzione Superiore Statale “Alberti” Bormio -Via Monte Confinale, 10 – 23032 Bormio (SO)- Codice Fiscale 92005070146 – P. IVA 01021620149</text:p>
          </table:table-cell>
          <table:table-cell office:value-type="currency" office:value="1000" table:style-name="ce7">
            <text:p>€ 1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000" table:style-name="ce9">
            <text:p>€ 1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7">
            <text:p>A.S.D. Unione Sportiva Bormiese - Via Buon Consiglio 25 – 23032 Bormio (SO)- P. IVA 00422230144</text:p>
          </table:table-cell>
          <table:table-cell office:value-type="currency" office:value="3000" table:style-name="ce7">
            <text:p>€ 3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3000" table:style-name="ce9">
            <text:p>€ 3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7">
            <text:p>Sci Club Alta Valtellina -Via Manzoni, 24 – 23032 Bormio (SO)- C.F. 92001270146 e P. IVA <text:s/>00749110144<text:s/></text:p>
          </table:table-cell>
          <table:table-cell office:value-type="currency" office:value="1500" table:style-name="ce7">
            <text:p>€ 1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1500" table:style-name="ce9">
            <text:p>€ 1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6">
            <text:p>Cooperativa Sociale SO.LA.RE.S S.C.R.L. -Via Stelvio, 8 – 233032 Bormio (SO)- C.F. e P. IVA <text:s/>00672330149</text:p>
          </table:table-cell>
          <table:table-cell office:value-type="currency" office:value="4500" table:style-name="ce7">
            <text:p>€ 4.5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4500" table:style-name="ce9">
            <text:p>€ 4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6">
            <text:p>Comunità Montana Alta Valtellina -Via Roma 1 – 23032 Bormio (SO) - C.F. 92002450143 e P. IVA 01059100147</text:p>
          </table:table-cell>
          <table:table-cell office:value-type="currency" office:value="5000" table:style-name="ce7">
            <text:p>€ 5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5000" table:style-name="ce9">
            <text:p>€ 5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6">
            <text:p>Associazione Gestori Rifugi di Lombardia – ASSORIFUGILOMBARDIA - Via Gennaro Sora 22/B - 25048 EDOLO (BS) - C.F 99005140175</text:p>
          </table:table-cell>
          <table:table-cell office:value-type="currency" office:value="7400" table:style-name="ce7">
            <text:p>€ 7.4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7400" table:style-name="ce9">
            <text:p>€ 7.4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string" table:style-name="ce6">
            <text:p>Comune di Valfurva - Piazza Frodaglio 3 – 23030 Valfurva (SO) - C.F. 00114700149</text:p>
          </table:table-cell>
          <table:table-cell office:value-type="currency" office:value="5000" table:style-name="ce7">
            <text:p>€ 5.000,00</text:p>
          </table:table-cell>
          <table:table-cell office:value-type="string" table:style-name="ce8">
            <text:p>Decreto n. 474 in data 04/05/2023</text:p>
          </table:table-cell>
          <table:table-cell office:value-type="currency" office:value="4840" table:style-name="ce9">
            <text:p>€ 4.84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0">
            <text:p>Comune di Vione - <text:s/>Piazza Vittoria, 12 - 25050 Vione – SO - P.IVA: 00580940989 - C.F.: 00837510171</text:p>
          </table:table-cell>
          <table:table-cell office:value-type="currency" office:value="1800" table:style-name="ce18">
            <text:p>€ 1.800,00</text:p>
          </table:table-cell>
          <table:table-cell office:value-type="string" table:style-name="ce12">
            <text:p>Decreto n. 926 in data 04/08/2023</text:p>
          </table:table-cell>
          <table:table-cell office:value-type="currency" office:value="1800" table:style-name="ce9">
            <text:p>€ 1.8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number-rows-repeated="2" table:style-name="ro8">
          <table:table-cell table:style-name="ce24"/>
          <table:table-cell table:style-name="ce25"/>
          <table:table-cell table:style-name="ce16"/>
          <table:table-cell table:number-columns-repeated="16381" table:style-name="ce1"/>
        </table:table-row>
        <table:table-row table:style-name="ro8">
          <table:table-cell table:style-name="ce26"/>
          <table:table-cell table:style-name="ce25"/>
          <table:table-cell table:style-name="ce16"/>
          <table:table-cell table:number-columns-repeated="16381" table:style-name="ce1"/>
        </table:table-row>
        <table:table-row table:style-name="ro8">
          <table:table-cell table:style-name="ce24"/>
          <table:table-cell table:style-name="ce25"/>
          <table:table-cell table:style-name="ce16"/>
          <table:table-cell table:number-columns-repeated="16381" table:style-name="ce1"/>
        </table:table-row>
        <table:table-row table:number-rows-repeated="1048553" table:style-name="ro8">
          <table:table-cell table:number-columns-repeated="16384"/>
        </table:table-row>
      </table:table>
      <table:table table:name="2022" table:style-name="ta1">
        <table:table-column table:style-name="co1" table:default-cell-style-name="ce19"/>
        <table:table-column table:style-name="co2" table:default-cell-style-name="ce20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7" table:default-cell-style-name="ce1"/>
        <table:table-row table:style-name="ro1">
          <table:table-cell office:value-type="string" table:number-columns-spanned="7" table:number-rows-spanned="1" table:style-name="ce21">
            <text:p>CONTRIBUTI EROGATI NELL'ANNO 2022 &gt; 1000,00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Beneficiario (nome e dati fiscali)</text:p>
          </table:table-cell>
          <table:table-cell office:value-type="string" table:style-name="ce3">
            <text:p>Importo asseganto</text:p>
          </table:table-cell>
          <table:table-cell office:value-type="string" table:style-name="ce4">
            <text:p>Norma di riferimento</text:p>
          </table:table-cell>
          <table:table-cell office:value-type="string" table:style-name="ce2">
            <text:p>Importo liquidato</text:p>
          </table:table-cell>
          <table:table-cell office:value-type="string" table:style-name="ce2">
            <text:p>Ufficio/ Responsabile Procedimento</text:p>
          </table:table-cell>
          <table:table-cell office:value-type="string" table:style-name="ce2">
            <text:p>Modalità seguita per individuazione soggetto</text:p>
          </table:table-cell>
          <table:table-cell office:value-type="string" table:style-name="ce5">
            <text:p>Link progetto /curriculum<text:s/></text:p>
          </table:table-cell>
          <table:table-cell table:number-columns-repeated="16377"/>
        </table:table-row>
        <table:table-row table:style-name="ro3">
          <table:table-cell office:value-type="string" table:style-name="ce10">
            <text:p>Associazione Musicale Culturale Le Altre Note - Via Vittoria, 22 – 23032 Bormio (SO)- <text:s/>C.F – P. IVA <text:s/>02345970814)</text:p>
          </table:table-cell>
          <table:table-cell office:value-type="currency" office:value="3000" table:style-name="ce18">
            <text:p>€ 3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000" table:style-name="ce18">
            <text:p>€ 3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0">
            <text:p>Sci Club Santa Caterina Valfurva <text:s/>- Piazza Magliavaca, 1 – 23030 Valfurva (SO)- C.F. 92003930143<text:s/></text:p>
          </table:table-cell>
          <table:table-cell office:value-type="currency" office:value="3000" table:style-name="ce18">
            <text:p>€ 3.000,00</text:p>
          </table:table-cell>
          <table:table-cell office:value-type="string" table:style-name="ce12">
            <text:p>Decreto n. 760 in data 08/07/2021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23"/>
          <table:table-cell table:number-columns-repeated="16377"/>
        </table:table-row>
        <table:table-row table:style-name="ro4">
          <table:table-cell office:value-type="string" table:style-name="ce10">
            <text:p>Gruppo Micologico Alta Valtellina - Via Fumarogo, 84 - 23030 Valdisotto – SO – P. IVA <text:s/>00760470146</text:p>
          </table:table-cell>
          <table:table-cell office:value-type="currency" office:value="1000" table:style-name="ce18">
            <text:p>€ 1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1000" table:style-name="ce18">
            <text:p>€ 1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10">
            <text:p>Associazione Sportiva Dilettantistica Team 100.1 <text:s/>-Via Luigi Majno, 10 - 20129 Milano – SO - C.F. 97725530154 e P. IVA 09161680963</text:p>
          </table:table-cell>
          <table:table-cell office:value-type="currency" office:value="4000" table:style-name="ce18">
            <text:p>€ 4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4000" table:style-name="ce18">
            <text:p>€ 4.0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10">
            <text:p>Cooperativa Sociale SO.LA.RE.S S.C.R.L. -Via Stelvio, 8 – 233032 Bormio (SO)- C.F. e P. IVA <text:s/>00672330149</text:p>
          </table:table-cell>
          <table:table-cell office:value-type="currency" office:value="3500" table:style-name="ce18">
            <text:p>€ 3.5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500" table:style-name="ce18">
            <text:p>€ 3.5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3">
          <table:table-cell office:value-type="string" table:style-name="ce10">
            <text:p>Associazione Gestori Rifugi di Lombardia – ASSORIFUGILOMBARDIA - Via Gennaro Sora 22/B - 25048 EDOLO (BS) - C.F 99005140175</text:p>
          </table:table-cell>
          <table:table-cell office:value-type="currency" office:value="7400" table:style-name="ce18">
            <text:p>€ 7.4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7400" table:style-name="ce18">
            <text:p>€ 7.400,00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2">
          <table:table-cell office:value-type="string" table:style-name="ce10">
            <text:p>Comune di Valfurva - Piazza Frodaglio 3 – 23030 Valfurva (SO) - C.F. 00114700149</text:p>
          </table:table-cell>
          <table:table-cell office:value-type="currency" office:value="5000" table:style-name="ce18">
            <text:p>€ 5.000,00</text:p>
          </table:table-cell>
          <table:table-cell office:value-type="string" table:style-name="ce12">
            <text:p>Decreto n. 760 in data 08/07/2021</text:p>
          </table:table-cell>
          <table:table-cell office:value-type="currency" office:value="3551.05" table:style-name="ce18">
            <text:p>€ 3.551,05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0">
            <text:p>Comune di Vione - <text:s/>Piazza Vittoria, 12 - 25050 Vione – SO - P.IVA: 00580940989 - C.F.: 00837510171</text:p>
          </table:table-cell>
          <table:table-cell office:value-type="currency" office:value="1500" table:style-name="ce18">
            <text:p>€ 1.500,00</text:p>
          </table:table-cell>
          <table:table-cell office:value-type="string" table:style-name="ce12">
            <text:p>Decreto n. 817 in data 25/07/2022</text:p>
          </table:table-cell>
          <table:table-cell office:value-type="string" table:style-name="ce9">
            <text:p>in attesa di rendicontazione</text:p>
          </table:table-cell>
          <table:table-cell office:value-type="string" table:style-name="ce10">
            <text:p>Direzione Parco dello telvio e Aree Protette</text:p>
          </table:table-cell>
          <table:table-cell office:value-type="string" table:style-name="ce11">
            <text:p>Regolamento per la concessione di contribui ed altri benefici economici ad enti, associazioni, privati ecc. del Parco Nazionale dello Stelvio settore lombardo</text:p>
          </table:table-cell>
          <table:table-cell table:style-name="ce12"/>
          <table:table-cell table:number-columns-repeated="16377"/>
        </table:table-row>
        <table:table-row table:number-rows-repeated="1048566" table:style-name="ro8">
          <table:table-cell table:number-columns-repeated="16384"/>
        </table:table-row>
      </table:table>
      <table:table table:name="2021" table:style-name="ta2">
        <table:table-column table:style-name="co1" table:default-cell-style-name="ce19"/>
        <table:table-column table:style-name="co9" table:default-cell-style-name="ce20"/>
        <table:table-column table:style-name="co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78" table:default-cell-style-name="ce1"/>
        <table:table-row table:style-name="ro1">
          <table:table-cell office:value-type="string" table:number-columns-spanned="6" table:number-rows-spanned="1" table:style-name="ce21">
            <text:p>CONTRIBUTI EROGATI NELL'ANNO 2021 &gt; 1000,00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27">
            <text:p>Beneficiario (nome e dati fiscali)</text:p>
          </table:table-cell>
          <table:table-cell office:value-type="string" table:style-name="ce28">
            <text:p>Importo</text:p>
          </table:table-cell>
          <table:table-cell office:value-type="string" table:style-name="ce29">
            <text:p>Norma di riferimento</text:p>
          </table:table-cell>
          <table:table-cell office:value-type="string" table:style-name="ce30">
            <text:p>Ufficio/ Responsabile Procedimento</text:p>
          </table:table-cell>
          <table:table-cell office:value-type="string" table:style-name="ce30">
            <text:p>Modalità seguita per individuazione soggetto</text:p>
          </table:table-cell>
          <table:table-cell office:value-type="string" table:style-name="ce31">
            <text:p>Link progetto /curriculum<text:s/></text:p>
          </table:table-cell>
          <table:table-cell table:number-columns-repeated="16378"/>
        </table:table-row>
        <table:table-row table:style-name="ro3">
          <table:table-cell office:value-type="string" table:style-name="ce22">
            <text:p>Associazione Musicale Culturale Le Altre Note - Via Vittoria, 22 – 23032 Bormio (SO)- <text:s/>C.F – P. IVA <text:s/>02345970814)</text:p>
          </table:table-cell>
          <table:table-cell office:value-type="currency" office:value="2750" table:style-name="ce32">
            <text:p>€ 2.750,00</text:p>
          </table:table-cell>
          <table:table-cell office:value-type="string" table:style-name="ce33">
            <text:p>Decreto n. 531 in data 08/06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4">
          <table:table-cell office:value-type="string" table:style-name="ce22">
            <text:p>Sci Club Santa Caterina Valfurva <text:s/>- Piazza Magliavaca, 1 – 23030 Valfurva (SO)- C.F. 92003930143<text:s/></text:p>
          </table:table-cell>
          <table:table-cell office:value-type="currency" office:value="4000" table:style-name="ce32">
            <text:p>€ 4.000,00</text:p>
          </table:table-cell>
          <table:table-cell office:value-type="string" table:style-name="ce33">
            <text:p>Decreto n. 531 in data 08/06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6"/>
          <table:table-cell table:number-columns-repeated="16378"/>
        </table:table-row>
        <table:table-row table:style-name="ro3">
          <table:table-cell office:value-type="string" table:style-name="ce22">
            <text:p>Associazione Museo Vallivo della Valfurva - Piazza Capitano Arnaldo Berni, 3 - 23030 Valfurva – SO - C.F. – P. IVA 83004270142</text:p>
          </table:table-cell>
          <table:table-cell office:value-type="currency" office:value="5000" table:style-name="ce32">
            <text:p>€ 5.000,00</text:p>
          </table:table-cell>
          <table:table-cell office:value-type="string" table:style-name="ce33">
            <text:p>Decreto n. 531 in data 08/06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2">
          <table:table-cell office:value-type="string" table:style-name="ce22">
            <text:p>Rifugio Stella Alpina s.r.l. <text:s text:c="2"/>- Via Uzza, 1A <text:s/>– 23030 Valfurva (SO)- P. IVA/C.F. <text:s/>00948370143</text:p>
          </table:table-cell>
          <table:table-cell office:value-type="currency" office:value="7500" table:style-name="ce32">
            <text:p>€ 7.500,00</text:p>
          </table:table-cell>
          <table:table-cell office:value-type="string" table:style-name="ce33">
            <text:p>Decreto n. 531 in data 08/06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4">
          <table:table-cell office:value-type="string" table:style-name="ce22">
            <text:p>Pro Loco Valdidentro <text:s text:c="2"/>- Piazza IV Novembre, 1 <text:s/>– 23038 Valdidentro (SO) - <text:s/>P. IVA 00681850145</text:p>
          </table:table-cell>
          <table:table-cell office:value-type="currency" office:value="1200" table:style-name="ce32">
            <text:p>€ 1.200,00</text:p>
          </table:table-cell>
          <table:table-cell office:value-type="string" table:style-name="ce33">
            <text:p>Decreto n. 531 in data 08/06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5">
          <table:table-cell office:value-type="string" table:style-name="ce22">
            <text:p>Scuola di Alpinismo, Scialpinismo e Arrampicata Guide Alpine Ortler - Cevedale <text:s/>- Via Al Forte, 14 <text:s/>– 23032 Bormio (SO) - <text:s/>P. IVA 00627840143</text:p>
          </table:table-cell>
          <table:table-cell office:value-type="currency" office:value="8300" table:style-name="ce32">
            <text:p>€ 8.300,00</text:p>
          </table:table-cell>
          <table:table-cell office:value-type="string" table:style-name="ce33">
            <text:p>Decreto n. 690 in data 15/07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4">
          <table:table-cell office:value-type="string" table:style-name="ce22">
            <text:p>Comune di Vione - <text:s/>Piazza Vittoria, 12 - 25050 Vione – SO - P.IVA: 00580940989 - C.F.: 00837510171</text:p>
          </table:table-cell>
          <table:table-cell office:value-type="currency" office:value="1800" table:style-name="ce32">
            <text:p>€ 1.800,00</text:p>
          </table:table-cell>
          <table:table-cell office:value-type="string" table:style-name="ce33">
            <text:p>Decreto n. 1056 in data 12/11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4">
          <table:table-cell office:value-type="string" table:style-name="ce22">
            <text:p>Università di Bergamo -P.za Rosate, 2 - 24129 Bergamo - C.F. 80004350163 - P.IVA 01612800167</text:p>
          </table:table-cell>
          <table:table-cell office:value-type="currency" office:value="3000" table:style-name="ce32">
            <text:p>€ 3.000,00</text:p>
          </table:table-cell>
          <table:table-cell office:value-type="string" table:style-name="ce33">
            <text:p>Decreto n. 1056 in data 12/11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4">
          <table:table-cell office:value-type="string" table:style-name="ce22">
            <text:p>Fondazione Luigi Bombardieri -Via Trieste, 27 - Sondrio (SO) - C.F 00111020145 – P. IVA <text:s/>00936980143</text:p>
          </table:table-cell>
          <table:table-cell office:value-type="currency" office:value="2000" table:style-name="ce32">
            <text:p>€ 2.000,00</text:p>
          </table:table-cell>
          <table:table-cell office:value-type="string" table:style-name="ce33">
            <text:p>Decreto n. 1056 in data 12/11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style-name="ro3">
          <table:table-cell office:value-type="string" table:style-name="ce22">
            <text:p>Associazione Pro Loco <text:s/>Turismo Valfurva - (Piazza Magliavacca, 4 – 23030 Valfurva (SO)- P. IVA/C.F. <text:s/>00962170148</text:p>
          </table:table-cell>
          <table:table-cell office:value-type="currency" office:value="6000" table:style-name="ce32">
            <text:p>€ 6.000,00</text:p>
          </table:table-cell>
          <table:table-cell office:value-type="string" table:style-name="ce33">
            <text:p>Decreto n. 1056 in data 12/11/2021</text:p>
          </table:table-cell>
          <table:table-cell office:value-type="string" table:style-name="ce34">
            <text:p>Direzione Parco dello telvio e Aree Protette</text:p>
          </table:table-cell>
          <table:table-cell office:value-type="string" table:style-name="ce35">
            <text:p>Regolamento per la concessione di contribui ed altri benefici economici ad enti, associazioni, privati ecc. del Parco Nazionale dello Stelvio settore lombardo</text:p>
          </table:table-cell>
          <table:table-cell table:style-name="ce33"/>
          <table:table-cell table:number-columns-repeated="16378"/>
        </table:table-row>
        <table:table-row table:number-rows-repeated="1048564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="7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328</meta:generator>
    <meta:initial-creator>Antonioli Loredana</meta:initial-creator>
    <dc:creator>Antonioli Loredana</dc:creator>
    <meta:creation-date>2019-02-26T13:30:16Z</meta:creation-date>
    <dc:date>2026-02-11T15:00:39Z</dc:date>
    <meta:print-date>2025-07-18T08:40:47Z</meta:print-date>
  </office:meta>
</office:document-meta>
</file>