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op="2pt solid #000000" fo:border-bottom="thin solid #000000" fo:border-left="2pt solid #000000" fo:border-right="thin solid #000000" style:vertical-align="middle" fo:background-color="#C5D9F1" style:rotation-angle="90" style:repeat-content="false"/>
      <style:paragraph-properties fo:text-align="center"/>
      <style:text-properties fo:font-size="9pt" style:font-size-asian="9pt" style:font-size-complex="9pt" fo:font-weight="bold" style:font-weight-asian="bold" style:font-weight-complex="bold"/>
    </style:style>
    <style:style style:name="ce3" style:family="table-cell" style:parent-style-name="Default" style:data-style-name="N0">
      <style:table-cell-properties fo:border-top="2pt solid #000000" fo:border-bottom="thin solid #000000" fo:border-left="thin solid #000000" fo:border-right="thin solid #000000" style:vertical-align="middle" fo:wrap-option="wrap" fo:background-color="#C5D9F1" style:repeat-content="false"/>
      <style:paragraph-properties fo:text-align="center"/>
      <style:text-properties fo:font-size="9pt" style:font-size-asian="9pt" style:font-size-complex="9pt" fo:font-weight="bold" style:font-weight-asian="bold" style:font-weight-complex="bold"/>
    </style:style>
    <style:style style:name="ce4" style:family="table-cell" style:parent-style-name="Default" style:data-style-name="N0">
      <style:table-cell-properties fo:border-top="2pt solid #000000" fo:border-bottom="thin solid #000000" fo:border-left="thin solid #000000" fo:border-right="none" style:vertical-align="middle" fo:wrap-option="wrap" fo:background-color="#C5D9F1" style:repeat-content="false"/>
      <style:paragraph-properties fo:text-align="center"/>
      <style:text-properties fo:font-size="9pt" style:font-size-asian="9pt" style:font-size-complex="9pt" fo:font-weight="bold" style:font-weight-asian="bold" style:font-weight-complex="bold"/>
    </style:style>
    <style:style style:name="ce5" style:family="table-cell" style:parent-style-name="Default" style:data-style-name="N0">
      <style:table-cell-properties fo:border="thin solid #000000" style:vertical-align="middle" fo:wrap-option="wrap" fo:background-color="#C5D9F1" style:repeat-content="false"/>
      <style:paragraph-properties fo:text-align="center"/>
      <style:text-properties fo:font-size="9pt" style:font-size-asian="9pt" style:font-size-complex="9pt" fo:font-weight="bold" style:font-weight-asian="bold" style:font-weight-complex="bold"/>
    </style:style>
    <style:style style:name="ce6"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cell-protect="none" style:repeat-content="false"/>
      <style:paragraph-properties fo:text-align="center"/>
      <style:text-properties fo:font-size="9pt" style:font-size-asian="9pt" style:font-size-complex="9pt" fo:font-weight="bold" style:font-weight-asian="bold" style:font-weight-complex="bold"/>
    </style:style>
    <style:style style:name="ce7" style:family="table-cell" style:parent-style-name="Default" style:data-style-name="N0">
      <style:table-cell-properties fo:border="thin solid #000000" style:vertical-align="middle" fo:wrap-option="wrap" fo:background-color="#FFFFFF" style:repeat-content="false"/>
      <style:paragraph-properties fo:text-align="justify"/>
      <style:text-properties fo:font-size="9pt" style:font-size-asian="9pt" style:font-size-complex="9pt" fo:font-weight="bold" style:font-weight-asian="bold" style:font-weight-complex="bold"/>
    </style:style>
    <style:style style:name="ce8"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justify"/>
      <style:text-properties fo:font-size="9pt" style:font-size-asian="9pt" style:font-size-complex="9pt"/>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9pt" style:font-size-asian="9pt" style:font-size-complex="9pt"/>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fo:font-size="9pt" style:font-size-asian="9pt" style:font-size-complex="9pt"/>
    </style:style>
    <style:style style:name="ce11" style:family="table-cell" style:parent-style-name="Collegamento_32_ipertestuale" style:data-style-name="N0">
      <style:table-cell-properties fo:border="thin solid #000000" style:vertical-align="middle" fo:background-color="#FFFFFF" style:repeat-content="false"/>
      <style:paragraph-properties fo:text-align="justify"/>
      <style:text-properties fo:color="#0563C1" style:text-underline-style="solid" style:text-underline-type="single"/>
    </style:style>
    <style:style style:name="ce12" style:family="table-cell" style:parent-style-name="Default" style:data-style-name="N0">
      <style:table-cell-properties fo:border="thin solid #000000" style:vertical-align="middle" fo:wrap-option="wrap" fo:background-color="#FFFFFF" style:repeat-content="false"/>
      <style:paragraph-properties fo:text-align="justify"/>
      <style:text-properties fo:font-size="9pt" style:font-size-asian="9pt" style:font-size-complex="9pt"/>
    </style:style>
    <style:style style:name="ce13" style:family="table-cell" style:parent-style-name="Default" style:data-style-name="N0">
      <style:table-cell-properties fo:border="thin solid #000000" style:vertical-align="middle" fo:background-color="#FFFFFF" style:repeat-content="false"/>
      <style:paragraph-properties fo:text-align="center"/>
      <style:text-properties fo:font-size="9pt" style:font-size-asian="9pt" style:font-size-complex="9pt"/>
    </style:style>
    <style:style style:name="ce14" style:family="table-cell" style:parent-style-name="Default" style:data-style-name="N0">
      <style:table-cell-properties fo:border="thin solid #000000" style:vertical-align="middle" fo:background-color="transparent" style:repeat-content="false"/>
      <style:paragraph-properties fo:text-align="justify"/>
      <style:text-properties fo:font-size="9pt" style:font-size-asian="9pt" style:font-size-complex="9pt"/>
    </style:style>
    <style:style style:name="ce15" style:family="table-cell" style:parent-style-name="Default" style:data-style-name="N0">
      <style:table-cell-properties fo:background-color="#FFFFFF"/>
      <style:text-properties fo:font-size="9pt" style:font-size-asian="9pt" style:font-size-complex="9pt"/>
    </style:style>
    <style:style style:name="ce1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size="9pt" style:font-size-asian="9pt" style:font-size-complex="9pt"/>
    </style:style>
    <style:style style:name="ce17" style:family="table-cell" style:parent-style-name="Default" style:data-style-name="N0">
      <style:table-cell-properties fo:border="thin solid #000000" style:vertical-align="middle" fo:background-color="#FFFFFF" style:repeat-content="false"/>
      <style:paragraph-properties fo:text-align="justify"/>
      <style:text-properties fo:font-size="9pt" style:font-size-asian="9pt" style:font-size-complex="9pt"/>
    </style:style>
    <style:style style:name="ce18" style:family="table-cell" style:parent-style-name="Collegamento_32_ipertestuale" style:data-style-name="N0">
      <style:table-cell-properties fo:border="thin solid #000000" style:vertical-align="middle" fo:background-color="#FFFFFF" style:repeat-content="false"/>
      <style:paragraph-properties fo:text-align="center"/>
      <style:text-properties fo:color="#0563C1" style:text-underline-style="solid" style:text-underline-type="single"/>
    </style:style>
    <style:style style:name="ce19" style:family="table-cell" style:parent-style-name="Collegamento_32_ipertestuale" style:data-style-name="N0">
      <style:table-cell-properties fo:border="thin solid #000000" style:vertical-align="middle" fo:wrap-option="wrap" fo:background-color="#FFFFFF" style:repeat-content="false"/>
      <style:paragraph-properties fo:text-align="justify"/>
      <style:text-properties fo:color="#0563C1" style:text-underline-style="solid" style:text-underline-type="single"/>
    </style:style>
    <style:style style:name="ce20" style:family="table-cell" style:parent-style-name="Collegamento_32_ipertestuale" style:data-style-name="N0">
      <style:table-cell-properties fo:border="thin solid #000000" style:vertical-align="middle" fo:wrap-option="wrap" fo:background-color="#FFFFFF" style:repeat-content="false"/>
      <style:paragraph-properties fo:text-align="center"/>
      <style:text-properties fo:color="#0563C1" style:text-underline-style="solid" style:text-underline-type="single"/>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justify"/>
      <style:text-properties fo:font-size="9pt" style:font-size-asian="9pt" style:font-size-complex="9pt"/>
    </style:style>
    <style:style style:name="ce2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9pt" style:font-size-asian="9pt" style:font-size-complex="9pt" fo:font-weight="bold" style:font-weight-asian="bold" style:font-weight-complex="bold"/>
    </style:style>
    <style:style style:name="ce23" style:family="table-cell" style:parent-style-name="Collegamento_32_ipertestuale" style:data-style-name="N0">
      <style:table-cell-properties fo:border="thin solid #000000" style:vertical-align="middle" style:repeat-content="false"/>
      <style:paragraph-properties fo:text-align="justify"/>
      <style:text-properties fo:color="#0563C1" style:text-underline-style="solid" style:text-underline-type="single"/>
    </style:style>
    <style:style style:name="ce2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justify"/>
      <style:text-properties fo:font-size="9pt" style:font-size-asian="9pt" style:font-size-complex="9pt"/>
    </style:style>
    <style:style style:name="ce25" style:family="table-cell" style:parent-style-name="Default" style:data-style-name="N0">
      <style:table-cell-properties fo:border="thin solid #000000" style:vertical-align="middle" fo:wrap-option="wrap" style:repeat-content="false"/>
      <style:paragraph-properties fo:text-align="justify"/>
      <style:text-properties fo:font-size="9pt" style:font-size-asian="9pt" style:font-size-complex="9pt"/>
    </style:style>
    <style:style style:name="ce26"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cell-protect="none" style:repeat-content="false"/>
      <style:paragraph-properties fo:text-align="center"/>
      <style:text-properties fo:font-size="9pt" style:font-size-asian="9pt" style:font-size-complex="9pt" fo:font-weight="bold" style:font-weight-asian="bold" style:font-weight-complex="bold"/>
    </style:style>
    <style:style style:name="ce27" style:family="table-cell" style:parent-style-name="Default" style:data-style-name="N0">
      <style:table-cell-properties fo:border="thin solid #000000" style:vertical-align="middle" fo:wrap-option="wrap" fo:background-color="transparent" style:repeat-content="false"/>
      <style:paragraph-properties fo:text-align="justify"/>
      <style:text-properties fo:font-size="9pt" style:font-size-asian="9pt" style:font-size-complex="9pt" fo:font-weight="bold" style:font-weight-asian="bold" style:font-weight-complex="bold"/>
    </style:style>
    <style:style style:name="ce28"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justify"/>
      <style:text-properties fo:font-size="9pt" style:font-size-asian="9pt" style:font-size-complex="9pt"/>
    </style:style>
    <style:style style:name="ce2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30" style:family="table-cell" style:parent-style-name="Default" style:data-style-name="N0">
      <style:table-cell-properties fo:background-color="transparent"/>
    </style:style>
    <style:style style:name="ce31" style:family="table-cell" style:parent-style-name="Default" style:data-style-name="N0">
      <style:table-cell-properties fo:border-top="thin solid #000000" fo:border-bottom="thin solid #000000" fo:border-left="thin solid #000000" fo:border-right="none" style:vertical-align="middle" fo:wrap-option="wrap" fo:background-color="#FFFFFF"/>
      <style:text-properties fo:font-size="9pt" style:font-size-asian="9pt" style:font-size-complex="9pt"/>
    </style:style>
    <style:style style:name="ce32" style:family="table-cell" style:parent-style-name="Default" style:data-style-name="N0">
      <style:table-cell-properties fo:border="thin solid #000000" style:vertical-align="middle" style:repeat-content="false"/>
      <style:paragraph-properties fo:text-align="justify"/>
      <style:text-properties fo:font-size="9pt" style:font-size-asian="9pt" style:font-size-complex="9pt"/>
    </style:style>
    <style:style style:name="ce33" style:family="table-cell" style:parent-style-name="Default" style:data-style-name="N0">
      <style:table-cell-properties fo:border="thin solid #000000" style:vertical-align="middle" fo:wrap-option="wrap" style:repeat-content="false"/>
      <style:paragraph-properties fo:text-align="center"/>
      <style:text-properties fo:font-size="9pt" style:font-size-asian="9pt" style:font-size-complex="9pt"/>
    </style:style>
    <style:style style:name="ce34" style:family="table-cell" style:parent-style-name="Default" style:data-style-name="N0">
      <style:table-cell-properties fo:border="thin solid #000000" style:vertical-align="middle" fo:background-color="transparent" style:repeat-content="false"/>
      <style:paragraph-properties fo:text-align="center"/>
      <style:text-properties fo:font-size="9pt" style:font-size-asian="9pt" style:font-size-complex="9pt"/>
    </style:style>
    <style:style style:name="ce35" style:family="table-cell" style:parent-style-name="Collegamento_32_ipertestuale" style:data-style-name="N0">
      <style:table-cell-properties fo:border="thin solid #000000" style:vertical-align="middle" fo:wrap-option="wrap" fo:background-color="transparent" style:repeat-content="false"/>
      <style:paragraph-properties fo:text-align="center"/>
      <style:text-properties fo:color="#0563C1" style:text-underline-style="solid" style:text-underline-type="single"/>
    </style:style>
    <style:style style:name="ce36"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justify"/>
      <style:text-properties fo:font-size="9pt" style:font-size-asian="9pt" style:font-size-complex="9pt"/>
    </style:style>
    <style:style style:name="ce37" style:family="table-cell" style:parent-style-name="Default" style:data-style-name="N0">
      <style:table-cell-properties fo:border="thin solid #000000" style:vertical-align="middle" fo:wrap-option="wrap" fo:background-color="#FFFFFF"/>
      <style:text-properties fo:font-size="9pt" style:font-size-asian="9pt" style:font-size-complex="9pt"/>
    </style:style>
    <style:style style:name="ce38" style:family="table-cell" style:parent-style-name="Default" style:data-style-name="N0">
      <style:table-cell-properties style:vertical-align="middle" style:repeat-content="false"/>
      <style:paragraph-properties fo:text-align="center"/>
      <style:text-properties fo:font-size="9pt" style:font-size-asian="9pt" style:font-size-complex="9pt" fo:font-weight="bold" style:font-weight-asian="bold" style:font-weight-complex="bold"/>
    </style:style>
    <style:style style:name="ce39" style:family="table-cell" style:parent-style-name="Default" style:data-style-name="N0">
      <style:text-properties fo:font-size="9pt" style:font-size-asian="9pt" style:font-size-complex="9pt"/>
    </style:style>
    <style:style style:name="ce40" style:family="table-cell" style:parent-style-name="Default" style:data-style-name="N0">
      <style:table-cell-properties style:vertical-align="middle"/>
      <style:text-properties fo:font-size="9pt" style:font-size-asian="9pt" style:font-size-complex="9pt"/>
    </style:style>
    <style:style style:name="ce41" style:family="table-cell" style:parent-style-name="Default" style:data-style-name="N0">
      <style:table-cell-properties fo:border-top="thin solid #000000" fo:border-bottom="thin solid #000000" fo:border-left="2pt solid #000000" fo:border-right="thin solid #000000" fo:background-color="#FFFFFF"/>
    </style:style>
    <style:style style:name="ce4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4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size="9pt" style:font-size-asian="9pt" style:font-size-complex="9pt"/>
    </style:style>
    <style:style style:name="ce44" style:family="table-cell" style:parent-style-name="Default" style:data-style-name="N0">
      <style:table-cell-properties fo:border="thin solid #000000" style:vertical-align="middle" fo:wrap-option="wrap" fo:background-color="#FFFFFF" style:repeat-content="false"/>
      <style:paragraph-properties fo:text-align="center"/>
      <style:text-properties fo:font-size="9pt" style:font-size-asian="9pt" style:font-size-complex="9pt"/>
    </style:style>
    <style:style style:name="ce45" style:family="table-cell" style:parent-style-name="Collegamento_32_ipertestuale" style:data-style-name="N0">
      <style:table-cell-properties fo:border="thin solid #000000" style:vertical-align="middle" fo:wrap-option="wrap" fo:background-color="#FFFFFF" style:repeat-content="false"/>
      <style:paragraph-properties fo:text-align="center"/>
      <style:text-properties fo:color="#0563C1" style:text-underline-style="solid" style:text-underline-type="single"/>
    </style:style>
    <style:style style:name="ce46" style:family="table-cell" style:parent-style-name="Default" style:data-style-name="N0">
      <style:table-cell-properties fo:border="thin solid #000000" style:vertical-align="middle" fo:wrap-option="wrap" fo:background-color="#FFFFFF" style:repeat-content="false"/>
      <style:paragraph-properties fo:text-align="justify"/>
      <style:text-properties fo:font-size="9pt" style:font-size-asian="9pt" style:font-size-complex="9pt"/>
    </style:style>
    <style:style style:name="ce47" style:family="table-cell" style:parent-style-name="Default" style:data-style-name="N0">
      <style:table-cell-properties fo:border="thin solid #000000" fo:background-color="transparent"/>
    </style:style>
    <style:style style:name="ce48"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9pt" style:font-size-asian="9pt" style:font-size-complex="9pt" fo:font-weight="bold" style:font-weight-asian="bold" style:font-weight-complex="bold"/>
    </style:style>
    <style:style style:name="ce49" style:family="table-cell" style:parent-style-name="Collegamento_32_ipertestuale" style:data-style-name="N0">
      <style:table-cell-properties fo:border="thin solid #000000" style:vertical-align="middle" fo:wrap-option="wrap" fo:background-color="#FFFFFF"/>
      <style:text-properties fo:color="#0563C1" style:text-underline-style="solid" style:text-underline-type="single"/>
    </style:style>
    <style:style style:name="ce50"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justify"/>
      <style:text-properties fo:font-size="9pt" style:font-size-asian="9pt" style:font-size-complex="9pt" fo:font-weight="bold" style:font-weight-asian="bold" style:font-weight-complex="bold"/>
    </style:style>
    <style:style style:name="ce51" style:family="table-cell" style:parent-style-name="Collegamento_32_ipertestuale" style:data-style-name="N0">
      <style:table-cell-properties fo:border="thin solid #000000" style:vertical-align="middle" fo:wrap-option="wrap" fo:background-color="transparent"/>
      <style:text-properties fo:color="#0563C1" style:text-underline-style="solid" style:text-underline-type="single"/>
    </style:style>
    <style:style style:name="ce52" style:family="table-cell" style:parent-style-name="Default" style:data-style-name="N0">
      <style:table-cell-properties fo:background-color="transparent"/>
      <style:text-properties fo:font-size="9pt" style:font-size-asian="9pt" style:font-size-complex="9pt"/>
    </style:style>
    <style:style style:name="ce53" style:family="table-cell" style:parent-style-name="Collegamento_32_ipertestuale" style:data-style-name="N0">
      <style:table-cell-properties fo:border="thin solid #000000" style:vertical-align="middle" fo:wrap-option="wrap" fo:background-color="transparent" style:repeat-content="false"/>
      <style:paragraph-properties fo:text-align="justify"/>
      <style:text-properties fo:color="#0563C1" style:text-underline-style="solid" style:text-underline-type="single"/>
    </style:style>
    <style:style style:name="ce54" style:family="table-cell" style:parent-style-name="Default" style:data-style-name="N0">
      <style:table-cell-properties fo:border="thin solid #000000" style:vertical-align="middle" fo:wrap-option="wrap" fo:background-color="transparent"/>
      <style:text-properties fo:font-size="9pt" style:font-size-asian="9pt" style:font-size-complex="9pt"/>
    </style:style>
    <style:style style:name="ce55" style:family="table-cell" style:parent-style-name="Default" style:data-style-name="N0">
      <style:table-cell-properties style:vertical-align="automatic" style:repeat-content="false"/>
      <style:paragraph-properties fo:text-align="center"/>
      <style:text-properties fo:font-size="9pt" style:font-size-asian="9pt" style:font-size-complex="9pt"/>
    </style:style>
    <style:style style:name="ce56" style:family="table-cell" style:parent-style-name="Default" style:data-style-name="N0">
      <style:table-cell-properties fo:border="thin solid #000000" style:vertical-align="middle" fo:wrap-option="wrap" fo:background-color="#FFFFFF"/>
      <style:text-properties fo:font-size="9pt" style:font-size-asian="9pt" style:font-size-complex="9pt"/>
    </style:style>
    <style:style style:name="ce57" style:family="table-cell" style:parent-style-name="Default" style:data-style-name="N0">
      <style:table-cell-properties fo:border="thin solid #000000" style:vertical-align="middle" fo:wrap-option="wrap" fo:background-color="#FFFFFF" style:repeat-content="false"/>
      <style:paragraph-properties fo:text-align="justify"/>
      <style:text-properties fo:font-size="9pt" style:font-size-asian="9pt" style:font-size-complex="9pt" fo:font-weight="bold" style:font-weight-asian="bold" style:font-weight-complex="bold"/>
    </style:style>
    <style:style style:name="ce58" style:family="table-cell" style:parent-style-name="Default" style:data-style-name="N0">
      <style:table-cell-properties fo:border="thin solid #000000" style:vertical-align="middle" fo:background-color="#FFFFFF" style:repeat-content="false"/>
      <style:paragraph-properties fo:text-align="center"/>
      <style:text-properties fo:font-size="9pt" style:font-size-asian="9pt" style:font-size-complex="9pt"/>
    </style:style>
    <style:style style:name="ce5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font-size="9pt" style:font-size-asian="9pt" style:font-size-complex="9pt"/>
    </style:style>
    <style:style style:name="ce6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9pt" style:font-size-asian="9pt" style:font-size-complex="9pt"/>
    </style:style>
    <style:style style:name="ce61" style:family="table-cell" style:parent-style-name="Default" style:data-style-name="N0">
      <style:table-cell-properties fo:border="thin solid #000000" style:vertical-align="middle" fo:wrap-option="wrap" fo:background-color="transparent" style:repeat-content="false"/>
      <style:paragraph-properties fo:text-align="justify"/>
      <style:text-properties fo:font-size="9pt" style:font-size-asian="9pt" style:font-size-complex="9pt"/>
    </style:style>
    <style:style style:name="ce62" style:family="table-cell" style:parent-style-name="Default" style:data-style-name="N0">
      <style:table-cell-properties fo:border-top="thin solid #000000" fo:border-bottom="thin solid #000000" fo:border-left="2pt solid #000000" fo:border-right="thin solid #000000" fo:background-color="transparent"/>
    </style:style>
    <style:style style:name="ce63" style:family="table-cell" style:parent-style-name="Collegamento_32_ipertestuale" style:data-style-name="N0">
      <style:table-cell-properties fo:border="thin solid #000000" style:vertical-align="middle" fo:wrap-option="wrap" fo:background-color="#FFFFFF" style:repeat-content="false"/>
      <style:paragraph-properties fo:text-align="justify"/>
      <style:text-properties fo:color="#0563C1" style:text-underline-style="solid" style:text-underline-type="single"/>
    </style:style>
    <style:style style:name="ce64" style:family="table-cell" style:parent-style-name="Default" style:data-style-name="N0">
      <style:table-cell-properties style:vertical-align="automatic" style:repeat-content="false"/>
      <style:paragraph-properties fo:text-align="justify"/>
      <style:text-properties fo:font-size="9pt" style:font-size-asian="9pt" style:font-size-complex="9pt"/>
    </style:style>
    <style:style style:name="T2"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FF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FF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Calibri" style:font-name-asian="Calibri" style:font-name-complex="Calibri" fo:font-size="9pt" style:font-size-asian="9pt" style:font-size-complex="9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FF0000" style:text-line-through-style="solid"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Calibri" style:font-name-asian="Calibri" style:font-name-complex="Calibri" fo:font-size="9pt" style:font-size-asian="9pt" style:font-size-complex="9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FF0000" style:text-line-through-style="none" style:font-name="Calibri" style:font-name-asian="Calibri" style:font-name-complex="Calibri" fo:font-size="9pt" style:font-size-asian="9pt" style:font-size-complex="9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582083333333333cm" style:use-optimal-column-width="true"/>
    </style:style>
    <style:style style:name="co2" style:family="table-column">
      <style:table-column-properties fo:break-before="auto" style:column-width="6.69395833333333cm"/>
    </style:style>
    <style:style style:name="co3" style:family="table-column">
      <style:table-column-properties fo:break-before="auto" style:column-width="9.525cm" style:use-optimal-column-width="true"/>
    </style:style>
    <style:style style:name="co4" style:family="table-column">
      <style:table-column-properties fo:break-before="auto" style:column-width="9.73666666666667cm"/>
    </style:style>
    <style:style style:name="co5" style:family="table-column">
      <style:table-column-properties fo:break-before="auto" style:column-width="3.20145833333333cm"/>
    </style:style>
    <style:style style:name="co6" style:family="table-column">
      <style:table-column-properties fo:break-before="auto" style:column-width="4.63020833333333cm"/>
    </style:style>
    <style:style style:name="co7" style:family="table-column">
      <style:table-column-properties fo:break-before="auto" style:column-width="4.23333333333333cm"/>
    </style:style>
    <style:style style:name="co8" style:family="table-column">
      <style:table-column-properties fo:break-before="auto" style:column-width="4.65666666666667cm"/>
    </style:style>
    <style:style style:name="co9" style:family="table-column">
      <style:table-column-properties fo:break-before="auto" style:column-width="3.413125cm"/>
    </style:style>
    <style:style style:name="co10" style:family="table-column">
      <style:table-column-properties fo:break-before="auto" style:column-width="3.43958333333333cm"/>
    </style:style>
    <style:style style:name="co11" style:family="table-column">
      <style:table-column-properties fo:break-before="auto" style:column-width="1.69333333333333cm"/>
    </style:style>
    <style:style style:name="co12" style:family="table-column">
      <style:table-column-properties fo:break-before="auto" style:column-width="5.84729166666667cm"/>
    </style:style>
    <style:style style:name="co13" style:family="table-column">
      <style:table-column-properties fo:break-before="auto" style:column-width="6.21770833333333cm"/>
    </style:style>
    <style:style style:name="co14" style:family="table-column">
      <style:table-column-properties fo:break-before="auto" style:column-width="5.21229166666667cm"/>
    </style:style>
    <style:style style:name="co15" style:family="table-column">
      <style:table-column-properties fo:break-before="auto" style:column-width="4.048125cm"/>
    </style:style>
    <style:style style:name="ro1" style:family="table-row">
      <style:table-row-properties style:row-height="174pt" style:use-optimal-row-height="false" fo:break-before="auto"/>
    </style:style>
    <style:style style:name="ro2" style:family="table-row">
      <style:table-row-properties style:row-height="192pt" style:use-optimal-row-height="true" fo:break-before="auto"/>
    </style:style>
    <style:style style:name="ro3" style:family="table-row">
      <style:table-row-properties style:row-height="108.7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133.5pt" style:use-optimal-row-height="false" fo:break-before="auto"/>
    </style:style>
    <style:style style:name="ro6" style:family="table-row">
      <style:table-row-properties style:row-height="165pt" style:use-optimal-row-height="true" fo:break-before="auto"/>
    </style:style>
    <style:style style:name="ro7" style:family="table-row">
      <style:table-row-properties style:row-height="69.75pt" style:use-optimal-row-height="false" fo:break-before="auto"/>
    </style:style>
    <style:style style:name="ro8" style:family="table-row">
      <style:table-row-properties style:row-height="39.75pt" style:use-optimal-row-height="false" fo:break-before="auto"/>
    </style:style>
    <style:style style:name="ro9" style:family="table-row">
      <style:table-row-properties style:row-height="72pt" style:use-optimal-row-height="true" fo:break-before="auto"/>
    </style:style>
    <style:style style:name="ro10" style:family="table-row">
      <style:table-row-properties style:row-height="261pt" style:use-optimal-row-height="false" fo:break-before="auto"/>
    </style:style>
    <style:style style:name="ro11" style:family="table-row">
      <style:table-row-properties style:row-height="228pt" style:use-optimal-row-height="true" fo:break-before="auto"/>
    </style:style>
    <style:style style:name="ro12" style:family="table-row">
      <style:table-row-properties style:row-height="79.5pt" style:use-optimal-row-height="false" fo:break-before="auto"/>
    </style:style>
    <style:style style:name="ro13" style:family="table-row">
      <style:table-row-properties style:row-height="264pt" style:use-optimal-row-height="false" fo:break-before="auto"/>
    </style:style>
    <style:style style:name="ro14" style:family="table-row">
      <style:table-row-properties style:row-height="84pt" style:use-optimal-row-height="true" fo:break-before="auto"/>
    </style:style>
    <style:style style:name="ro15" style:family="table-row">
      <style:table-row-properties style:row-height="120pt" style:use-optimal-row-height="true" fo:break-before="auto"/>
    </style:style>
    <style:style style:name="ro16" style:family="table-row">
      <style:table-row-properties style:row-height="102.75pt" style:use-optimal-row-height="false" fo:break-before="auto"/>
    </style:style>
    <style:style style:name="ro17" style:family="table-row">
      <style:table-row-properties style:row-height="256.5pt" style:use-optimal-row-height="false" fo:break-before="auto"/>
    </style:style>
    <style:style style:name="ro18" style:family="table-row">
      <style:table-row-properties style:row-height="216pt" style:use-optimal-row-height="true" fo:break-before="auto"/>
    </style:style>
    <style:style style:name="ro19" style:family="table-row">
      <style:table-row-properties style:row-height="272.25pt" style:use-optimal-row-height="false" fo:break-before="auto"/>
    </style:style>
    <style:style style:name="ro20" style:family="table-row">
      <style:table-row-properties style:row-height="241.5pt" style:use-optimal-row-height="false" fo:break-before="auto"/>
    </style:style>
    <style:style style:name="ro21" style:family="table-row">
      <style:table-row-properties style:row-height="288pt" style:use-optimal-row-height="true" fo:break-before="auto"/>
    </style:style>
    <style:style style:name="ro22" style:family="table-row">
      <style:table-row-properties style:row-height="151.5pt" style:use-optimal-row-height="false" fo:break-before="auto"/>
    </style:style>
    <style:style style:name="ro23" style:family="table-row">
      <style:table-row-properties style:row-height="12pt" style:use-optimal-row-height="true" fo:break-before="auto"/>
    </style:style>
    <style:style style:name="ro24" style:family="table-row">
      <style:table-row-properties style:row-height="69pt" style:use-optimal-row-height="false" fo:break-before="auto"/>
    </style:style>
    <style:style style:name="ro25" style:family="table-row">
      <style:table-row-properties style:row-height="120pt" style:use-optimal-row-height="false" fo:break-before="auto"/>
    </style:style>
    <style:style style:name="ro26" style:family="table-row">
      <style:table-row-properties style:row-height="30pt" style:use-optimal-row-height="true" fo:break-before="auto"/>
    </style:style>
    <style:style style:name="ro27" style:family="table-row">
      <style:table-row-properties style:row-height="175.9pt" style:use-optimal-row-height="false" fo:break-before="auto"/>
    </style:style>
    <style:style style:name="ro28" style:family="table-row">
      <style:table-row-properties style:row-height="127.5pt" style:use-optimal-row-height="false" fo:break-before="auto"/>
    </style:style>
    <style:style style:name="ro29" style:family="table-row">
      <style:table-row-properties style:row-height="61.5pt" style:use-optimal-row-height="false" fo:break-before="auto"/>
    </style:style>
    <style:style style:name="ro30" style:family="table-row">
      <style:table-row-properties style:row-height="189.75pt" style:use-optimal-row-height="false" fo:break-before="auto"/>
    </style:style>
    <style:style style:name="ro31" style:family="table-row">
      <style:table-row-properties style:row-height="29.25pt" style:use-optimal-row-height="false" fo:break-before="auto"/>
    </style:style>
    <style:style style:name="ro32" style:family="table-row">
      <style:table-row-properties style:row-height="142.5pt" style:use-optimal-row-height="false" fo:break-before="auto"/>
    </style:style>
    <style:style style:name="ro33" style:family="table-row">
      <style:table-row-properties style:row-height="202.5pt" style:use-optimal-row-height="false" fo:break-before="auto"/>
    </style:style>
    <style:style style:name="ro34" style:family="table-row">
      <style:table-row-properties style:row-height="143.25pt" style:use-optimal-row-height="false" fo:break-before="auto"/>
    </style:style>
    <style:style style:name="ro35" style:family="table-row">
      <style:table-row-properties style:row-height="204pt" style:use-optimal-row-height="true" fo:break-before="auto"/>
    </style:style>
    <style:style style:name="ro36" style:family="table-row">
      <style:table-row-properties style:row-height="210pt" style:use-optimal-row-height="false" fo:break-before="auto"/>
    </style:style>
    <style:style style:name="ro37" style:family="table-row">
      <style:table-row-properties style:row-height="33pt" style:use-optimal-row-height="false" fo:break-before="auto"/>
    </style:style>
    <style:style style:name="ro38" style:family="table-row">
      <style:table-row-properties style:row-height="35.25pt" style:use-optimal-row-height="false" fo:break-before="auto"/>
    </style:style>
    <style:style style:name="ro39" style:family="table-row">
      <style:table-row-properties style:row-height="144.75pt" style:use-optimal-row-height="false" fo:break-before="auto"/>
    </style:style>
    <style:style style:name="ro40" style:family="table-row">
      <style:table-row-properties style:row-height="153.75pt" style:use-optimal-row-height="false" fo:break-before="auto"/>
    </style:style>
    <style:style style:name="ro41" style:family="table-row">
      <style:table-row-properties style:row-height="144pt" style:use-optimal-row-height="true" fo:break-before="auto"/>
    </style:style>
    <style:style style:name="ro42" style:family="table-row">
      <style:table-row-properties style:row-height="115.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D_ISTANZA_DI_PARTE" table:style-name="ta1">
        <table:table-column table:style-name="co1" table:default-cell-style-name="ce38"/>
        <table:table-column table:style-name="co2" table:default-cell-style-name="ce39"/>
        <table:table-column table:style-name="co3" table:default-cell-style-name="ce40"/>
        <table:table-column table:style-name="co4" table:default-cell-style-name="ce39"/>
        <table:table-column table:style-name="co5" table:default-cell-style-name="ce39"/>
        <table:table-column table:style-name="co6" table:default-cell-style-name="ce64"/>
        <table:table-column table:style-name="co6" table:default-cell-style-name="ce39"/>
        <table:table-column table:style-name="co7" table:number-columns-repeated="2" table:default-cell-style-name="ce39"/>
        <table:table-column table:style-name="co8" table:default-cell-style-name="ce39"/>
        <table:table-column table:style-name="co9" table:default-cell-style-name="ce39"/>
        <table:table-column table:style-name="co10" table:default-cell-style-name="ce39"/>
        <table:table-column table:style-name="co11" table:number-columns-repeated="16372" table:default-cell-style-name="ce39"/>
        <table:table-row table:style-name="ro1">
          <table:table-cell office:value-type="string" table:style-name="ce2">
            <text:p>Numero d'ordine</text:p>
          </table:table-cell>
          <table:table-cell office:value-type="string" table:style-name="ce3">
            <text:p>Denominazione del procedimento</text:p>
            <text:p/>
          </table:table-cell>
          <table:table-cell office:value-type="string" table:style-name="ce4">
            <text:p>Breve descrizione e riferimenti normativi</text:p>
            <text:p>(lett. a, c. 1, art. 35, d.lgs. 33/2013)</text:p>
            <text:p/>
          </table:table-cell>
          <table:table-cell office:value-type="string" table:style-name="ce5">
            <text:p>Ufficio responsabile dell'istruttoria, del procedimento e dell'adozione del provvedimento finale</text:p>
            <text:p/>
            <text:p>RUP e relativi contatti</text:p>
            <text:p>(lett. b e c, c. 1, art. 35, d.lgs. 33/2013)</text:p>
            <text:p/>
            <text:p><text:span text:style-name="T3"/></text:p>
            <text:p/>
            <text:p/>
            <text:p/>
          </table:table-cell>
          <table:table-cell office:value-type="string" table:style-name="ce5">
            <text:p>ufficio responsabile dell'adozione del provvedimento ove diverso da quello responsabile dell'istruttoria</text:p>
          </table:table-cell>
          <table:table-cell office:value-type="string" table:style-name="ce5">
            <text:p>Atti e documenti da allegare all'istanza e modulistica necessaria<text:s/></text:p>
            <text:p>(lett. d, c. 1, art. 35)</text:p>
          </table:table-cell>
          <table:table-cell office:value-type="string" table:style-name="ce5">
            <text:p>Modalità con le quali gli interessati possono ottenere le informazioni relative ai procedimenti in corso che li riguardino</text:p>
            <text:p>(lett. e, c. 1, art. 35)</text:p>
          </table:table-cell>
          <table:table-cell office:value-type="string" table:style-name="ce5">
            <text:p>Termine di conclusione<text:s/></text:p>
            <text:p>(lett. f, c. 1, art. 35, d.lgs. 33/2013)</text:p>
            <text:p/>
          </table:table-cell>
          <table:table-cell office:value-type="string" table:style-name="ce5">
            <text:p>Casi in cui <text:s/>il provvedimento dell'amministrazione può essere sostituito da una dichiarazione dell'interessato ovvero il procedimento può concludersi con il silenzio-assenso dell'amministrazione</text:p>
            <text:p>(lett. g, c. 1, art. 35, d.lgs. 33/2013)</text:p>
          </table:table-cell>
          <table:table-cell office:value-type="string" table:style-name="ce5">
            <text:p>Strumenti di tutela, amministrativa e giurisdizionale a favore dell'interessato<text:s/></text:p>
            <text:p>(lett. <text:s/>H, c. 1, art. 35, d.lgs. 33/2013)</text:p>
          </table:table-cell>
          <table:table-cell office:value-type="string" table:style-name="ce5">
            <text:p>Link (eventuale) di accesso al servizio on line, ove disponibile in rete / tempi previsti per attivazione</text:p>
            <text:p>(lett. I, c. 1, art. 35, d.lgs. 22/2013)</text:p>
          </table:table-cell>
          <table:table-cell office:value-type="string" table:style-name="ce5">
            <text:p>Modalità per effettuazione pagamenti<text:s/></text:p>
            <text:p>eventualmente necessari</text:p>
            <text:p>(lett. <text:s/>l, c. 1, art. 35, d.lgs 33/2013)</text:p>
          </table:table-cell>
          <table:table-cell table:number-columns-repeated="16372" table:style-name="ce1"/>
        </table:table-row>
        <table:table-row table:style-name="ro2">
          <table:table-cell table:style-name="ce6"/>
          <table:table-cell office:value-type="string" table:style-name="ce7">
            <text:p>Concessione patrocini da parte di ERSAF, <text:s/>autorizzazione all'utilizzo del logo</text:p>
          </table:table-cell>
          <table:table-cell office:value-type="string" table:style-name="ce8">
            <text:p>Il patrocinio comporta l'obbligo di apporre il marchio ERSAF su tutte le comunicazioni relative all’iniziativa patrocinata (e solo a quella). Non è previsto alcun contributo economico collegato alla concessione del patrocinio.</text:p>
            <text:p><text:span text:style-name="T2">Riferimenti normativi</text:span>:<text:s/></text:p>
            <text:p>- l.r. 50/86;<text:span text:style-name="T5"/></text:p>
            <text:p>-<text:s/><text:span text:style-name="T6">delibera CdA ERSAF <text:s/>n. 13/2002 - Regolamento<text:s/></text:span></text:p>
          </table:table-cell>
          <table:table-cell office:value-type="string" table:style-name="ce9">
            <text:p>VICEDIREZIONE<text:s/></text:p>
            <text:p>Responsabile del procedimento: Roberto Bettaglio</text:p>
            <text:p>tel. 02.67404.232 - roberto.bettaglio@ersaf.lombardia.it</text:p>
            <text:p>Referente: dott.ssa Eleonora Marchiafava</text:p>
            <text:p>email: comunicazione@ersaf.lombardia.it</text:p>
            <text:p/>
            <text:p>La richiesta, utilizzando l'apposito modulo, va inviata all’email ersaf@pec.regione.lombardia.it, mentre i materiali prodotti, relativi alla sola manifestazione patrocinata, andranno inviati, prima della diffusione, a comunicazione@esaf.lombardia.it, per le necessarie verifiche di coerenza del marchio con gli standard dell'Ente.<text:s/></text:p>
            <text:p/>
            <text:p/>
            <text:p><text:span text:style-name="T7"/></text:p>
            <text:p/>
          </table:table-cell>
          <table:table-cell office:value-type="string" table:style-name="ce10">
            <text:p>n.a.</text:p>
          </table:table-cell>
          <table:table-cell office:value-type="string" table:style-name="ce11">
            <text:p><text:a xlink:href="https://www.ersaf.lombardia.it/patrocini-ersaf/">Modulistica presente su sito (disponibile sul sito ERSAF - Quick link - patrocini), relazione illustrativa, programma dell'iniziativa, atto costitutivo o statuto relativo alla natura giuridica del richiedente (fatta eccezione per gli enti pubblici)</text:a></text:p>
          </table:table-cell>
          <table:table-cell office:value-type="string" table:style-name="ce12">
            <text:p>Invio di pec/email ordinarie;<text:s/></text:p>
          </table:table-cell>
          <table:table-cell office:value-type="string" table:style-name="ce13">
            <text:p>30 gg. <text:s/>dalla richiesta</text:p>
          </table:table-cell>
          <table:table-cell office:value-type="string" table:style-name="ce13">
            <text:p>n.a.</text:p>
          </table:table-cell>
          <table:table-cell office:value-type="string" table:style-name="ce14">
            <text:p>ricorso al Difensore civico competente per ambito territoriale; ricorso al TAR<text:s/></text:p>
          </table:table-cell>
          <table:table-cell office:value-type="string" table:style-name="ce13">
            <text:p>n.a.<text:s/></text:p>
          </table:table-cell>
          <table:table-cell office:value-type="string" table:style-name="ce13">
            <text:p>n.a.</text:p>
          </table:table-cell>
          <table:table-cell table:number-columns-repeated="16372" table:style-name="ce15"/>
        </table:table-row>
        <table:table-row table:style-name="ro3">
          <table:table-cell table:style-name="ce6"/>
          <table:table-cell office:value-type="string" table:style-name="ce7">
            <text:p>Segnalazioni condotte illecite<text:s/><text:span text:style-name="T8">(whistleblower)</text:span></text:p>
          </table:table-cell>
          <table:table-cell office:value-type="string" table:style-name="ce8">
            <text:p>Attività istruttoria volta ad accertare la fondatezza dei fatti oggetto della segnalazione e ad adottare i provvedimenti consequenziali (eventuale inoltro alle autorità competenti).</text:p>
            <text:p/>
            <text:p>Riferimenti normativi:</text:p>
            <text:p>- art. 54 bis d.lgs. n. 165/2001; l. n. 179/2017</text:p>
            <text:p>-<text:s/><text:span text:style-name="T6">delibera CdA ERSAF n. V716/2023 - Linee guida per raccolta segnalazioni e tutela del segnalante</text:span></text:p>
          </table:table-cell>
          <table:table-cell office:value-type="string" table:style-name="ce16">
            <text:p>RPCT - Roberto Bettaglio</text:p>
            <text:p>tel. 02 67404232 - ResponsabileAnticorruzioni@ersaf.lombardia.it</text:p>
          </table:table-cell>
          <table:table-cell office:value-type="string" table:style-name="ce10">
            <text:p>n.a.</text:p>
          </table:table-cell>
          <table:table-cell office:value-type="string" table:style-name="ce11">
            <text:p><text:a xlink:href="https://www.ersaf.lombardia.it/amministrazione-trasparente/altri-contenuti/segnalazione-di-illeciti-whistleblowing/">Indicazioni su pagina del sito istituzionale</text:a></text:p>
          </table:table-cell>
          <table:table-cell office:value-type="string" table:style-name="ce17">
            <text:p>piattaforma web, posta ordinaria</text:p>
          </table:table-cell>
          <table:table-cell office:value-type="string" table:style-name="ce13">
            <text:p>30 gg. dalla richesta</text:p>
          </table:table-cell>
          <table:table-cell office:value-type="string" table:style-name="ce13">
            <text:p>n.a.</text:p>
          </table:table-cell>
          <table:table-cell office:value-type="string" table:style-name="ce12">
            <text:p>Procedimento sanzionatorio a cura di ERSAF, ricorso al TAR<text:s/></text:p>
          </table:table-cell>
          <table:table-cell office:value-type="string" table:style-name="ce18">
            <text:p><text:a xlink:href="https://segnalazioneilleciti.ersaf.lombardia.it/ethics-ext/#/home">Piattaforma web</text:a></text:p>
          </table:table-cell>
          <table:table-cell office:value-type="string" table:style-name="ce13">
            <text:p>n.a.</text:p>
          </table:table-cell>
          <table:table-cell table:number-columns-repeated="16372" table:style-name="ce15"/>
        </table:table-row>
        <table:table-row table:style-name="ro4">
          <table:table-cell table:number-columns-spanned="1" table:number-rows-spanned="2" table:style-name="ce41"/>
          <table:table-cell office:value-type="string" table:number-columns-spanned="1" table:number-rows-spanned="2" table:style-name="ce42">
            <text:p>Accesso agli atti e documenti amministraitivi (accesso documentale)</text:p>
          </table:table-cell>
          <table:table-cell office:value-type="string" table:number-columns-spanned="1" table:number-rows-spanned="2" table:style-name="ce43">
            <text:p>Valutazione della fondatezza dell'interesse sotteso all'istanza e comunicazione informativa agli eventuali controinteressari, qualora ve ne siano, al fine della ricezione delle loro obiezioni, nei termini prescritti dalle norme.</text:p>
            <text:p/>
            <text:p><text:span text:style-name="T2">Riferimenti normativi:</text:span><text:span text:style-name="T2"/></text:p>
            <text:p>- L. 241/1990, art. 22 (accesso documentale)</text:p>
            <text:p/>
            <text:p><text:span text:style-name="T6"/></text:p>
            <text:p/>
          </table:table-cell>
          <table:table-cell office:value-type="string" table:style-name="ce19">
            <text:p><text:a xlink:href="https://www.ersaf.lombardia.it/amministrazione-trasparente/organizzazione/articolazione-degli-uffici/">Ufficio del responsabile del procedimento che ha prodotto o detiene il documento (link competenze uffici)</text:a></text:p>
          </table:table-cell>
          <table:table-cell office:value-type="string" table:number-columns-spanned="1" table:number-rows-spanned="2" table:style-name="ce44">
            <text:p>n.a.</text:p>
          </table:table-cell>
          <table:table-cell office:value-type="string" table:number-columns-spanned="1" table:number-rows-spanned="2" table:style-name="ce63">
            <text:p><text:a xlink:href="https://www.ersaf.lombardia.it/accesso-agli-atti/">Modulo di richiesta compilato (disponibile sul sito ERSAF - Amministrazione Trasparente / Altri contenuti / Accesso civico), fotocopia documento di identità del richiedente se il documento non è firmato digitalmente</text:a></text:p>
          </table:table-cell>
          <table:table-cell office:value-type="string" table:number-columns-spanned="1" table:number-rows-spanned="2" table:style-name="ce44">
            <text:p>Invio di pec/email ordinarie; Contatto telefonico.</text:p>
          </table:table-cell>
          <table:table-cell office:value-type="string" table:number-columns-spanned="1" table:number-rows-spanned="2" table:style-name="ce44">
            <text:p>30 gg. <text:s/>dalla richiesta</text:p>
          </table:table-cell>
          <table:table-cell office:value-type="string" table:number-columns-spanned="1" table:number-rows-spanned="2" table:style-name="ce44">
            <text:p>n.a.</text:p>
          </table:table-cell>
          <table:table-cell office:value-type="string" table:number-columns-spanned="1" table:number-rows-spanned="2" table:style-name="ce46">
            <text:p>Ricorso al Tribunale Ammiinistrativo Generale (TAR) ovvero richiesta di riesame al Difensore Civico competente per ambito territoriale. Avverso la decisione del Difensore civico, ricorso al TAR entro 30 gg. decorrendi dalla ricezione della decisione.</text:p>
          </table:table-cell>
          <table:table-cell office:value-type="string" table:number-columns-spanned="1" table:number-rows-spanned="2" table:style-name="ce44">
            <text:p>n.a.<text:s/></text:p>
          </table:table-cell>
          <table:table-cell office:value-type="string" table:number-columns-spanned="1" table:number-rows-spanned="2" table:style-name="ce44">
            <text:p>L'esame dei documenti presso gli uffici o l'accesso diretto alle informazioni è gratuito; il rilascio di copie è subordinato al rimborso del costo di riproduzione</text:p>
          </table:table-cell>
          <table:table-cell table:number-columns-repeated="16372" table:style-name="ce15"/>
        </table:table-row>
        <table:table-row table:style-name="ro5">
          <table:covered-table-cell/>
          <table:covered-table-cell/>
          <table:covered-table-cell/>
          <table:table-cell office:value-type="string" table:style-name="ce19">
            <text:p><text:a xlink:href="https://www.ersaf.lombardia.it/recapiti-dirigenti-e-p-e-q-ersaf/">Contatti<text:s/></text:a></text:p>
          </table:table-cell>
          <table:covered-table-cell/>
          <table:covered-table-cell/>
          <table:covered-table-cell/>
          <table:covered-table-cell/>
          <table:covered-table-cell/>
          <table:covered-table-cell/>
          <table:covered-table-cell/>
          <table:covered-table-cell/>
          <table:table-cell table:number-columns-repeated="16372" table:style-name="ce15"/>
        </table:table-row>
        <table:table-row table:style-name="ro6">
          <table:table-cell table:style-name="ce6"/>
          <table:table-cell office:value-type="string" table:style-name="ce7">
            <text:p>Accesso civico semplice,<text:s/><text:span text:style-name="T4">relativamente ai dati, alle informazioini e ai documenti oggetto di pubblicazione obbligatoria<text:s/></text:span></text:p>
          </table:table-cell>
          <table:table-cell office:value-type="string" table:style-name="ce8">
            <text:p>Verifica in merito all'eventuale inosservanza degli obblighi di pubblicazione<text:s text:c="2"/><text:span text:style-name="T2"/></text:p>
            <text:p><text:span text:style-name="T2"/></text:p>
            <text:p><text:span text:style-name="T2">Riferimenti normativi:</text:span><text:span text:style-name="T2"/></text:p>
            <text:p>- D.lgs. 33/2013, art. 5, comma 1</text:p>
            <text:p>- delibera CdA n. III/313/2018 - Disposizioni in materia di accesso civico</text:p>
          </table:table-cell>
          <table:table-cell office:value-type="string" table:style-name="ce12">
            <text:p>RPCT - Roberto Bettaglio</text:p>
            <text:p>tel. - ResponsabileAnticorruzioni@ersaf.lombardia.it</text:p>
          </table:table-cell>
          <table:table-cell office:value-type="string" table:style-name="ce10">
            <text:p>n.a.</text:p>
          </table:table-cell>
          <table:table-cell office:value-type="string" table:style-name="ce19">
            <text:p><text:a xlink:href="../Acquisizione%20di%20beni,%20servizi%20e%20lavori%20(appalti%20-%20procedure%20negoziate%20o%20aperte">Modulo di richiesta compilato (disponibile sul sito ERSAF - Amministrazione Trasparente / Altri contenuti / Accesso civico), fotocopia documento di identità del richiedente se il documento non è firmato digitalmente</text:a></text:p>
          </table:table-cell>
          <table:table-cell office:value-type="string" table:style-name="ce12">
            <text:p>Invio di pec/email ordinarie; Contatto telefonico.</text:p>
          </table:table-cell>
          <table:table-cell office:value-type="string" table:style-name="ce10">
            <text:p>30 gg. dalla richiesta</text:p>
          </table:table-cell>
          <table:table-cell office:value-type="string" table:style-name="ce10">
            <text:p>n.a.</text:p>
          </table:table-cell>
          <table:table-cell office:value-type="string" table:style-name="ce21">
            <text:p>Ricorso al titolare del potere sostitutivo; in caso di rifiuto o inerzia entro 30 gg. ricorso al TAR o al Difensore civico competente per ambito territoriale.<text:s/></text:p>
          </table:table-cell>
          <table:table-cell office:value-type="string" table:style-name="ce13">
            <text:p>n.a.<text:s/></text:p>
          </table:table-cell>
          <table:table-cell office:value-type="string" table:style-name="ce10">
            <text:p>n.a.</text:p>
          </table:table-cell>
          <table:table-cell table:number-columns-repeated="16372" table:style-name="ce15"/>
        </table:table-row>
        <table:table-row table:style-name="ro4">
          <table:table-cell table:number-columns-spanned="1" table:number-rows-spanned="2" table:style-name="ce41"/>
          <table:table-cell office:value-type="string" table:number-columns-spanned="1" table:number-rows-spanned="2" table:style-name="ce42">
            <text:p>Accesso civico generalizzato,<text:s/><text:span text:style-name="T4">relativamente ai dati, alle informazioini e ai documenti non oggetto di pubblicazione obbligatoria<text:s/></text:span></text:p>
          </table:table-cell>
          <table:table-cell office:value-type="string" table:number-columns-spanned="1" table:number-rows-spanned="2" table:style-name="ce43">
            <text:p/>
            <text:p/>
            <text:p><text:span text:style-name="T2">Riferimenti normativi:</text:span><text:span text:style-name="T2"/></text:p>
            <text:p>- D.lgs. 33/2013, art. 5, comma 1</text:p>
            <text:p>- delibera CdA n. III/313/2018 - Disposizioni in materia di accesso civico</text:p>
          </table:table-cell>
          <table:table-cell office:value-type="string" table:style-name="ce19">
            <text:p><text:a xlink:href="https://www.ersaf.lombardia.it/amministrazione-trasparente/organizzazione/articolazione-degli-uffici/">Ufficio del responsabile del procedimento che ha prodotto o detiene il documento (link competenze uffici)</text:a></text:p>
          </table:table-cell>
          <table:table-cell office:value-type="string" table:number-columns-spanned="1" table:number-rows-spanned="2" table:style-name="ce44">
            <text:p>n.a.</text:p>
          </table:table-cell>
          <table:table-cell office:value-type="string" table:number-columns-spanned="1" table:number-rows-spanned="2" table:style-name="ce63">
            <text:p><text:a xlink:href="../Acquisizione%20di%20beni,%20servizi%20e%20lavori%20(appalti%20-%20procedure%20negoziate%20o%20aperte">Modulo di richiesta compilato (disponibile sul sito ERSAF - Amministrazione Trasparente / Altri contenuti / Accesso civico), fotocopia documento di identità del richiedente se il documento non è firmato digitalmente</text:a></text:p>
          </table:table-cell>
          <table:table-cell office:value-type="string" table:number-columns-spanned="1" table:number-rows-spanned="2" table:style-name="ce44">
            <text:p>Invio di pec/email ordinarie; Contatto telefonico.</text:p>
          </table:table-cell>
          <table:table-cell office:value-type="string" table:number-columns-spanned="1" table:number-rows-spanned="2" table:style-name="ce46">
            <text:p>30 giorni (il termine è sospeso in presenza di controinteressati, ai quali è consentito presentare opposizione entro 10 giorni dalla ricezione della comunicazione)</text:p>
          </table:table-cell>
          <table:table-cell office:value-type="string" table:number-columns-spanned="1" table:number-rows-spanned="2" table:style-name="ce44">
            <text:p>n.a.</text:p>
          </table:table-cell>
          <table:table-cell office:value-type="string" table:number-columns-spanned="1" table:number-rows-spanned="2" table:style-name="ce46">
            <text:p>Istanza di riesame al RPCT entro 30 gg. dalal ricezione della comunicazione di diniego o decorsi inutilmente 30 gg. dall'istanza. In alternativa ricorso al TAR o istanza di riesame al Difensore civico.entro 30 gg.</text:p>
          </table:table-cell>
          <table:table-cell office:value-type="string" table:number-columns-spanned="1" table:number-rows-spanned="2" table:style-name="ce44">
            <text:p>n.a.<text:s/></text:p>
          </table:table-cell>
          <table:table-cell office:value-type="string" table:number-columns-spanned="1" table:number-rows-spanned="2" table:style-name="ce46">
            <text:p>L'esame dei documenti presso gli uffici o l'accesso diretto alle informazioni è gratuito; il rilascio di copie è subordinato al rimborso del costo di riproduzione</text:p>
          </table:table-cell>
          <table:table-cell table:number-columns-repeated="16372" table:style-name="ce15"/>
        </table:table-row>
        <table:table-row table:style-name="ro7">
          <table:covered-table-cell/>
          <table:covered-table-cell/>
          <table:covered-table-cell/>
          <table:table-cell office:value-type="string" table:style-name="ce19">
            <text:p><text:a xlink:href="https://www.ersaf.lombardia.it/recapiti-dirigenti-e-p-e-q-ersaf/">Contatti<text:s/></text:a></text:p>
          </table:table-cell>
          <table:covered-table-cell/>
          <table:covered-table-cell/>
          <table:covered-table-cell/>
          <table:covered-table-cell/>
          <table:covered-table-cell/>
          <table:covered-table-cell/>
          <table:covered-table-cell/>
          <table:covered-table-cell/>
          <table:table-cell table:number-columns-repeated="16372" table:style-name="ce15"/>
        </table:table-row>
        <table:table-row table:style-name="ro4">
          <table:table-cell table:number-columns-spanned="1" table:number-rows-spanned="2" table:style-name="ce41"/>
          <table:table-cell office:value-type="string" table:number-columns-spanned="1" table:number-rows-spanned="2" table:style-name="ce48">
            <text:p>Accesso alle informazioni ambientali<text:s/></text:p>
          </table:table-cell>
          <table:table-cell office:value-type="string" table:number-columns-spanned="1" table:number-rows-spanned="2" table:style-name="ce43">
            <text:p>Il diritto di accesso riguarda la richiesta di informazioni in materia ambientale detenute dall'Ente.</text:p>
            <text:p><text:span text:style-name="T2">Riferimenti normativi:</text:span><text:s/><text:span text:style-name="T2"/></text:p>
            <text:p>- d.lgs. 195/2005, art. 7;<text:s/></text:p>
            <text:p>- L. 241/1990, art. 25</text:p>
          </table:table-cell>
          <table:table-cell office:value-type="string" table:style-name="ce19">
            <text:p><text:a xlink:href="https://www.ersaf.lombardia.it/amministrazione-trasparente/organizzazione/articolazione-degli-uffici/">Ufficio del responsabile del procedimento che ha prodotto o detiene il documento</text:a></text:p>
          </table:table-cell>
          <table:table-cell office:value-type="string" table:number-columns-spanned="1" table:number-rows-spanned="2" table:style-name="ce44">
            <text:p>n.a.</text:p>
          </table:table-cell>
          <table:table-cell office:value-type="string" table:number-columns-spanned="1" table:number-rows-spanned="2" table:style-name="ce46">
            <text:p>Richiesta scritta, copia documento di identità del richiedente se l'istanza non è firmata digitalmente.<text:s/></text:p>
          </table:table-cell>
          <table:table-cell office:value-type="string" table:number-columns-spanned="1" table:number-rows-spanned="2" table:style-name="ce44">
            <text:p>Invio di pec/email ordinarie; Contatto telefonico.</text:p>
          </table:table-cell>
          <table:table-cell office:value-type="string" table:number-columns-spanned="1" table:number-rows-spanned="2" table:style-name="ce44">
            <text:p>30 gg. prorogabili fino a 60 gg. (d.lgs. 195/2005, art. 3, c. 2)</text:p>
          </table:table-cell>
          <table:table-cell office:value-type="string" table:number-columns-spanned="1" table:number-rows-spanned="2" table:style-name="ce44">
            <text:p>n.a.</text:p>
          </table:table-cell>
          <table:table-cell office:value-type="string" table:number-columns-spanned="1" table:number-rows-spanned="2" table:style-name="ce46">
            <text:p>Ricorso al titolare del potere sostitutivo; in caso di rifiuto o inerzia entro 30 gg. ricorso al TAR o al Difensore civico competente per ambito territoriale.<text:s/></text:p>
          </table:table-cell>
          <table:table-cell office:value-type="string" table:number-columns-spanned="1" table:number-rows-spanned="2" table:style-name="ce44">
            <text:p>n.a.<text:s/></text:p>
          </table:table-cell>
          <table:table-cell office:value-type="string" table:number-columns-spanned="1" table:number-rows-spanned="2" table:style-name="ce46">
            <text:p>L'esame dei documenti presso gli uffici o l'accesso diretto alle informazioni è gratuito; il rilascio di copie è subordinato al rimborso del costo di riproduzione<text:span text:style-name="T5"><text:s/></text:span></text:p>
          </table:table-cell>
          <table:table-cell table:number-columns-repeated="16372" table:style-name="ce15"/>
        </table:table-row>
        <table:table-row table:style-name="ro8">
          <table:covered-table-cell/>
          <table:covered-table-cell/>
          <table:covered-table-cell/>
          <table:table-cell office:value-type="string" table:style-name="ce19">
            <text:p><text:a xlink:href="https://www.ersaf.lombardia.it/recapiti-dirigenti-e-p-e-q-ersaf/">Contatti<text:s/></text:a></text:p>
          </table:table-cell>
          <table:covered-table-cell/>
          <table:covered-table-cell/>
          <table:covered-table-cell/>
          <table:covered-table-cell/>
          <table:covered-table-cell/>
          <table:covered-table-cell/>
          <table:covered-table-cell/>
          <table:covered-table-cell/>
          <table:table-cell table:number-columns-repeated="16372" table:style-name="ce15"/>
        </table:table-row>
        <table:table-row table:style-name="ro9">
          <table:table-cell table:style-name="ce6"/>
          <table:table-cell office:value-type="string" table:style-name="ce21">
            <text:p><text:span text:style-name="T2">Valutazioni d'incidenza - D.P.R. 8 settembre 1997, n. 357 - D.G.R. nn. VII/14106 del 08.08.2003, VII/18453 e VII/18454 del 30.07.2004 - L.R. 22 dicembre 2015, n. 39</text:span><text:s/></text:p>
          </table:table-cell>
          <table:table-cell office:value-type="string" table:style-name="ce8">
            <text:p>Procedure autorizzative nel Parco Nazionale dello Stelvio in qualità di Ente gestore SIC e ZPS - Modalità istanza: in forma scritta<text:s text:c="2"/></text:p>
            <text:p><text:span text:style-name="T2">Riferimenti normativi:</text:span><text:span text:style-name="T2"/></text:p>
            <text:p>- D.P.R. 357/1997;</text:p>
            <text:p>- D.G.R. nn. VII/14106/2003, VII/18453/2004 e VII/18454/2004</text:p>
          </table:table-cell>
          <table:table-cell office:value-type="string" table:style-name="ce16">
            <text:p>DIREZIONE PARCO DELLO STELVIO</text:p>
            <text:p>Responsabile del procedimento: Franco Claretti</text:p>
            <text:p>tel. <text:s/>02 67404442 - franco.claretti@ersaf.lombardia.it</text:p>
            <text:p/>
            <text:p/>
          </table:table-cell>
          <table:table-cell office:value-type="string" table:style-name="ce10">
            <text:p>n.a.</text:p>
          </table:table-cell>
          <table:table-cell office:value-type="string" table:style-name="ce23">
            <text:p><text:a xlink:href="https://www.ersaf.lombardia.it/biodiversita/rete-natura-2000/la-valutazione-dincidenza/">Modulistica vd. sito ERSAF / Parco Stelvio, aree protette e biodiversità</text:a></text:p>
          </table:table-cell>
          <table:table-cell office:value-type="string" table:style-name="ce12">
            <text:p>Invio di pec/email ordinarie; Contatto telefonico.</text:p>
          </table:table-cell>
          <table:table-cell office:value-type="string" table:style-name="ce12">
            <text:p>entro 60 gg. dalla richiesta, salvo interruzione dei termini (per richiesta integrazioni) o proroghe<text:s text:c="2"/></text:p>
          </table:table-cell>
          <table:table-cell office:value-type="string" table:style-name="ce10">
            <text:p>n.a.</text:p>
          </table:table-cell>
          <table:table-cell office:value-type="string" table:style-name="ce12">
            <text:p>Trattandosi di atti endoprocedimentali tali atti non sono direttamente impugnabili innanzi all'autorità giudiziaria.</text:p>
          </table:table-cell>
          <table:table-cell office:value-type="string" table:style-name="ce13">
            <text:p>n.a.<text:s/></text:p>
          </table:table-cell>
          <table:table-cell office:value-type="string" table:style-name="ce10">
            <text:p>n.a.</text:p>
          </table:table-cell>
          <table:table-cell table:number-columns-repeated="16372" table:style-name="ce1"/>
        </table:table-row>
        <table:table-row table:style-name="ro10">
          <table:table-cell table:style-name="ce6"/>
          <table:table-cell office:value-type="string" table:style-name="ce21">
            <text:p><text:span text:style-name="T2">Valutazioni d'incidenza - D.P.R. 8 settembre 1997, n. 357 - D.G.R. nn. VII/14106 del 08.08.2003, VII/18453 e VII/18454 del 30.07.2004</text:span><text:s text:c="2"/></text:p>
          </table:table-cell>
          <table:table-cell office:value-type="string" table:style-name="ce24">
            <text:p>Procedure autorizzative nei siti Natura 2000 in qualità di Ente gestore <text:s/>- Modalità istanza: in forma scritta<text:s text:c="2"/></text:p>
            <text:p><text:span text:style-name="T2">Riferimenti normativi:</text:span><text:span text:style-name="T2"/></text:p>
            <text:p><text:span text:style-name="T2">-<text:s/></text:span>Direttiva 92/43/CE;<text:span text:style-name="T2"/></text:p>
            <text:p>- D.P.R. 357/1997, art. 5;</text:p>
            <text:p>- D.G.R. nn. VII/14106/2003 e VII/18454/2004</text:p>
            <text:p/>
          </table:table-cell>
          <table:table-cell office:value-type="string" table:style-name="ce25">
            <text:p>DIREZIONE PARCO DELLO STELVIO<text:s/></text:p>
            <text:p>Responsabile del procedimento: Franco Claretti</text:p>
            <text:p>tel. <text:s/>02 67404442 - franco.claretti@ersaf.lombardia.it</text:p>
            <text:p/>
            <text:p>in collaborazione con la Struttura territorialmente competente per la gestione del sito</text:p>
            <text:p/>
            <text:p>- DIPARTIMENTO FORESTE E MONTAGNA nella provincia di Sondrio</text:p>
            <text:p>Responsabile del procedimento: Luca Grimaldi</text:p>
            <text:p>tel. <text:s text:c="2"/>02 67404216 - luca.grimaldi@ersaf.lombardia.it</text:p>
            <text:p/>
            <text:p>- <text:s/>STRUTTURA BIODIVERSITA' E FORESTE nelle province di Brescia e Bergamo</text:p>
            <text:p>Responsabile del procedimento: Bruna Comini</text:p>
            <text:p>tel. <text:s/>02 67404479 - bruna.comini@ersaf.lombardia.it</text:p>
            <text:p/>
            <text:p>- STRUTTURA ASSISTENZA TECNICA E FORESTE</text:p>
            <text:p>nelle province di<text:s/><text:span text:style-name="T5">Pavia,</text:span><text:s/>Como e Lecco</text:p>
            <text:p>Responsabile del procedimento: Gianluca Gaiani</text:p>
            <text:p>tel. <text:s/>02 67404242 - gianluca.gaiani@ersaf.lombardia.it;</text:p>
          </table:table-cell>
          <table:table-cell office:value-type="string" table:style-name="ce10">
            <text:p>n.a.</text:p>
          </table:table-cell>
          <table:table-cell office:value-type="string" table:style-name="ce23">
            <text:p><text:a xlink:href="https://www.ersaf.lombardia.it/biodiversita/rete-natura-2000/la-valutazione-dincidenza/">Modulistica vd. sito ERSAF / Parco Stelvio, aree protette e biodiversità</text:a></text:p>
          </table:table-cell>
          <table:table-cell office:value-type="string" table:style-name="ce12">
            <text:p>Invio di pec/email ordinarie; Contatto telefonico.</text:p>
          </table:table-cell>
          <table:table-cell office:value-type="string" table:style-name="ce12">
            <text:p>entro 60 gg. dalla richiesta, salvo interruzione dei termini (per richiesta integrazioni) o proroghe<text:s text:c="2"/></text:p>
          </table:table-cell>
          <table:table-cell office:value-type="string" table:style-name="ce10">
            <text:p>n.a.</text:p>
          </table:table-cell>
          <table:table-cell office:value-type="string" table:style-name="ce12">
            <text:p>Trattandosi di atti endoprocedimentali tali atti non sono direttamente impugnabili innanzi all'autorità giudiziaria.</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style-name="ro11">
          <table:table-cell table:style-name="ce26"/>
          <table:table-cell office:value-type="string" table:style-name="ce27">
            <text:p>Autorizzazione di interventi che modifichino il regime o la composizione delle acque nelle riserve naturali gestite da ERSAF<text:s/></text:p>
          </table:table-cell>
          <table:table-cell office:value-type="string" table:style-name="ce28">
            <text:p><text:span text:style-name="T2">RIferimenti normativi:</text:span><text:span text:style-name="T2"/></text:p>
            <text:p>- Provvedimenti del Consiglio Regionale istitutivi della R.N. - Deliberazione di Giunta Regionale di approvazione del Piano della R.N.</text:p>
            <text:p>- l.r. 86/1983;</text:p>
            <text:p>- Boschi del Giovetto di Palline: D.C.R. n. III/2014/1985; D.G.R. n. 52935/1990;</text:p>
            <text:p>- Isola Boschina: D.C.R. n. III/1966/1985;</text:p>
            <text:p>- Prato della Noce: D.C.R. n. IX/170/2011;</text:p>
            <text:p>- Valsolda: D.C.R. n. VIII/355/2007;</text:p>
            <text:p>- Sasso Malscarpa: D.C.R. n. III/1967/1985;</text:p>
            <text:p>- Monte Alpe: D.C.R. n. III/1968/1985;</text:p>
            <text:p>- Regolamento Regionale 20 luglio 2007 n. 5 - Norme forestali regionali, in attuazione dell'articolo 50, comma 4, della l.r. 31/20</text:p>
          </table:table-cell>
          <table:table-cell office:value-type="string" table:style-name="ce21">
            <text:p>STRUTTURA BIODIVERSITA' E FORESTE per Boschi del Giovetto, Isola Boschina e Prato della Noce</text:p>
            <text:p>Responsabile del procedimento: Bruna Comini</text:p>
            <text:p>tel. <text:s text:c="2"/>02 67404479 - bruna.comini@ersaf.lombardia.it</text:p>
            <text:p/>
            <text:p/>
            <text:p>STRUTTURA ASSISTENZA TECNICA E FORESTE per Valsolda, Sasso Malascarpa <text:s/>e Monte Alpe</text:p>
            <text:p>Responsabile del procedimento: Gianluca Gaiani</text:p>
            <text:p>tel. <text:s/>02 67404 242 - gianluca.gaiani@ersaf.lombardia.it</text:p>
            <text:p/>
          </table:table-cell>
          <table:table-cell office:value-type="string" table:style-name="ce10">
            <text:p>n.a.</text:p>
          </table:table-cell>
          <table:table-cell office:value-type="string" table:style-name="ce21">
            <text:p>Il ricercatore che intende svolgere attività di ricerca è tenuto a farne richiesta precisando in un apposito documento scopo della ricerca, dettagliata descrizione delle attività <text:s/>di campagna, indicazione qualitativa e quantitativa del materiale prelevato in natura, precauzioni previste per ridurrre al minimo gli impatti, calendario di massima, elenco e qualifica del personale coinvolto.</text:p>
            <text:p/>
            <text:p>Richiesta scritta, copia documento di identità del richiedente</text:p>
          </table:table-cell>
          <table:table-cell office:value-type="string" table:style-name="ce12">
            <text:p>Invio di pec/email ordinarie; Contatto telefonico.</text:p>
          </table:table-cell>
          <table:table-cell office:value-type="string" table:style-name="ce21">
            <text:p>entro 60 giorni dalla richiesta, salvo interruzione dei termini o proroghe<text:span text:style-name="T5"/></text:p>
            <text:p/>
          </table:table-cell>
          <table:table-cell office:value-type="string" table:style-name="ce29">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29">
            <text:p>n.a.<text:s/></text:p>
          </table:table-cell>
          <table:table-cell office:value-type="string" table:style-name="ce29">
            <text:p>n.a.</text:p>
          </table:table-cell>
          <table:table-cell table:number-columns-repeated="16372" table:style-name="ce30"/>
        </table:table-row>
        <table:table-row table:style-name="ro12">
          <table:table-cell table:style-name="ce6"/>
          <table:table-cell office:value-type="string" table:style-name="ce27">
            <text:p>Autorizzazione al sorvolo con aeromobili a motore a quota inferiore ai 500 m dal terreno per il trasporto di materiali nella R.N. Valle del Prato della Noce<text:s/></text:p>
          </table:table-cell>
          <table:table-cell office:value-type="string" table:style-name="ce31">
            <text:p><text:span text:style-name="T2">Riferimenti normativi:<text:s/></text:span><text:span text:style-name="T2"/></text:p>
            <text:p><text:span text:style-name="T2">-<text:s/></text:span>D.C.R. IX/170/2011;</text:p>
            <text:p><text:span text:style-name="T6">- Delibera CdA ERSAF n. III/259/2017 - Regolamento degli accessi a mezzi motorizzati nella RN Valle Prato della Noce</text:span></text:p>
          </table:table-cell>
          <table:table-cell office:value-type="string" table:style-name="ce12">
            <text:p>STRUTTURA BIODIVERSITA' E FORESTE nelle province di Brescia e Bergamo</text:p>
            <text:p>Responsabile del procedimento: Bruna Comini</text:p>
            <text:p>tel. <text:s/>02 67404479 <text:s/>- bruna.comini@ersaf.lombardia.it</text:p>
          </table:table-cell>
          <table:table-cell office:value-type="string" table:style-name="ce10">
            <text:p>n.a.</text:p>
          </table:table-cell>
          <table:table-cell office:value-type="string" table:style-name="ce32">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entro 60 giorni dalla richiesta, salvo interruzione dei termini o proroghe</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s/></text:p>
          </table:table-cell>
          <table:table-cell office:value-type="string" table:style-name="ce10">
            <text:p>n.a.</text:p>
          </table:table-cell>
          <table:table-cell table:number-columns-repeated="16372" table:style-name="ce1"/>
        </table:table-row>
        <table:table-row table:style-name="ro13">
          <table:table-cell table:style-name="ce6"/>
          <table:table-cell office:value-type="string" table:style-name="ce21">
            <text:p><text:span text:style-name="T2">Autorizzazione al transito di veicoli a motore su strade a circolazione vietata all'interno delle R.N. in gestione ad ERSAF</text:span><text:s/></text:p>
          </table:table-cell>
          <table:table-cell office:value-type="string" table:style-name="ce31">
            <text:p><text:span text:style-name="T2">Riferimenti normativi:</text:span><text:span text:style-name="T2"/></text:p>
            <text:p>Deliberazione di C.R. istitutiva della R.N. - Deliberazione di G.R. di approvazione del Piano della R.N</text:p>
            <text:p><text:span text:style-name="T5"/></text:p>
            <text:p/>
          </table:table-cell>
          <table:table-cell office:value-type="string" table:style-name="ce12">
            <text:p>STRUTTURA BIODIVERSITA' E FORESTE per Boschi del Giovetto, Isola Boschina e Prato della Noce</text:p>
            <text:p>Responsabile del procedimento: Bruna Comini</text:p>
            <text:p>tel. 02 6740447 - bruna.comini@ersaf.lombardia.it</text:p>
            <text:p/>
            <text:p/>
            <text:p>STRUTTURA ASSISTENZA TECNICA E FORESTE: <text:s/>Gianluca Gaiani per Valsolda, Sasso Malascarpa e Monte Alpe</text:p>
            <text:p>tel. <text:s text:c="2"/>02 67404 242 - gianluca.gaiani@ersaf.lombardia.it</text:p>
            <text:p/>
            <text:p/>
          </table:table-cell>
          <table:table-cell office:value-type="string" table:style-name="ce10">
            <text:p>n.a.</text:p>
          </table:table-cell>
          <table:table-cell office:value-type="string" table:style-name="ce32">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entro 60 giorni dalla richiesta, salvo interruzione dei termini o proroghe</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s/></text:p>
          </table:table-cell>
          <table:table-cell office:value-type="string" table:style-name="ce10">
            <text:p>n.a.</text:p>
          </table:table-cell>
          <table:table-cell table:number-columns-repeated="16372" table:style-name="ce1"/>
        </table:table-row>
        <table:table-row table:style-name="ro14">
          <table:table-cell table:style-name="ce6"/>
          <table:table-cell office:value-type="string" table:style-name="ce27">
            <text:p>Autorizzazioni per attività, pianificazione e interventi sul territorio ex art. 13 legge n. 394/91 - L.R. 22 dicembre 2015, n. 39<text:s/></text:p>
          </table:table-cell>
          <table:table-cell office:value-type="string" table:style-name="ce8">
            <text:p>Procedure autorizzative nel Parco Nazionale dello Stelvio.</text:p>
            <text:p>Modalità istanza: in forma scritta con richiesta del soggetto interessato ovvero trasmissione della pratica da parte dello Sportello Unico del comune territorialmente competente.</text:p>
            <text:p><text:span text:style-name="T2">Riferimenti normativi:</text:span><text:span text:style-name="T2"/></text:p>
            <text:p>- L. 394/91, art. 13;</text:p>
            <text:p>- l.r. <text:s/>39/2015</text:p>
          </table:table-cell>
          <table:table-cell office:value-type="string" table:style-name="ce12">
            <text:p>DIREZIONE PARCO DELLO STELVIO<text:s/></text:p>
            <text:p>Responsabile del procedimento: Franco Claretti</text:p>
            <text:p>tel. 02 67404442 <text:s/>- franco.claretti@ersaf.lombardia.it</text:p>
            <text:p/>
            <text:p/>
          </table:table-cell>
          <table:table-cell office:value-type="string" table:style-name="ce10">
            <text:p>n.a.</text:p>
          </table:table-cell>
          <table:table-cell office:value-type="string" table:style-name="ce32">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entro 60 gg. dalla richiesta, salvo interruzione dei termini o proroghe. Decorso inutilmente tale termine il nulla osta si intende rilasciato.</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s/></text:p>
          </table:table-cell>
          <table:table-cell office:value-type="string" table:style-name="ce33">
            <text:p>n.a.</text:p>
          </table:table-cell>
          <table:table-cell table:number-columns-repeated="16372" table:style-name="ce1"/>
        </table:table-row>
        <table:table-row table:style-name="ro15">
          <table:table-cell table:style-name="ce6"/>
          <table:table-cell office:value-type="string" table:style-name="ce27">
            <text:p>Autorizzazioni taglio piante <text:s/>ex art. 13 legge n. 394/91 - L.R. 22 dicembre 2015, n. 39<text:s/></text:p>
          </table:table-cell>
          <table:table-cell office:value-type="string" table:style-name="ce8">
            <text:p>Procedure autorizzative nel Parco Nazionale dello Stelvio - Modalità istanza: in forma scritta dai soggetti abilitati all'espletamento della procedura informatizzata prevista dalla normativa di settore di Regione Lombardia.</text:p>
            <text:p><text:span text:style-name="T2">Riferimenti normativi:</text:span><text:span text:style-name="T2"/></text:p>
            <text:p>- L. 394/1991, art. 13;</text:p>
            <text:p>- l.r. 39/2015</text:p>
          </table:table-cell>
          <table:table-cell office:value-type="string" table:style-name="ce12">
            <text:p>DIREZIONE PARCO DELLO STELVIO<text:s/></text:p>
            <text:p>Responsabile del procedimento: Franco Claretti</text:p>
            <text:p>tel. 02 67404442 <text:s/>- franco.claretti@ersaf.lombardia.it</text:p>
            <text:p/>
            <text:p/>
          </table:table-cell>
          <table:table-cell office:value-type="string" table:style-name="ce10">
            <text:p>n.a.</text:p>
          </table:table-cell>
          <table:table-cell office:value-type="string" table:style-name="ce32">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entro 60 gg. dalla richiesta di assistenza al Corpo Forestale dello Stato (CFS) competente per l'istruttoria, salvo interruzione dei termini o proroghe. Decorso inutilmente tale termine il nulla osta si intende rilasciato.</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33">
            <text:p>n.a.</text:p>
          </table:table-cell>
          <table:table-cell table:number-columns-repeated="16372" table:style-name="ce1"/>
        </table:table-row>
        <table:table-row table:style-name="ro9">
          <table:table-cell table:style-name="ce6"/>
          <table:table-cell office:value-type="string" table:style-name="ce27">
            <text:p>Autorizzazioni attività di sorvolo ex art. 13 legge n. 394/91 - L.R. 22 dicembre 2015, n. 39<text:s/></text:p>
          </table:table-cell>
          <table:table-cell office:value-type="string" table:style-name="ce8">
            <text:p>Procedure autorizzative nel Parco Nazionale dello Stelvio - Modalità istanza: in forma scritta con richiesta del soggetto interessato</text:p>
            <text:p><text:span text:style-name="T2">Riferimenti normativi:</text:span><text:span text:style-name="T2"/></text:p>
            <text:p>- L. <text:s/>394/1991, art. 13;</text:p>
            <text:p>- l.r. 39/2015</text:p>
          </table:table-cell>
          <table:table-cell office:value-type="string" table:style-name="ce12">
            <text:p>DIREZIONE PARCO DELLO STELVIO<text:s/></text:p>
            <text:p>Responsabile del procedimento: Franco Claretti</text:p>
            <text:p>tel. 02 67404442 <text:s/>- franco.claretti@ersaf.lombardia.it</text:p>
            <text:p/>
            <text:p/>
          </table:table-cell>
          <table:table-cell office:value-type="string" table:style-name="ce10">
            <text:p>n.a.</text:p>
          </table:table-cell>
          <table:table-cell office:value-type="string" table:style-name="ce32">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entro 60 gg. dalla richiesta, salvo interruzione dei termini o proroghe. Decorso inutilmente tale termine il nulla osta si intende rilasciato.</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33">
            <text:p>n.a.</text:p>
          </table:table-cell>
          <table:table-cell table:number-columns-repeated="16372" table:style-name="ce1"/>
        </table:table-row>
        <table:table-row table:style-name="ro16">
          <table:table-cell table:style-name="ce26"/>
          <table:table-cell office:value-type="string" table:style-name="ce27">
            <text:p>Autorizzazione all'occupazione del suolo nel Parco di Arlecchino per organizzazione di eventi e manifestazioni e concessione del Teatro di Verzura per organizzazione spettacoli<text:s/></text:p>
          </table:table-cell>
          <table:table-cell office:value-type="string" table:style-name="ce28">
            <text:p><text:span text:style-name="T2">Riferimenti normativi</text:span>:<text:s/></text:p>
            <text:p>Regolamento ERSAFapprovato con decreti nn. 446 e 657/2025.</text:p>
            <text:p/>
            <text:p/>
          </table:table-cell>
          <table:table-cell office:value-type="string" table:style-name="ce21">
            <text:p>STRUTTURA PATRIMONIO E MONITORAGGIO AGROFORESTALE</text:p>
            <text:p>Responsabile del procedimento: Dante Fasolini</text:p>
            <text:p>tel. <text:s/>02 67404662 - dante.fasolini@ersaf.lombardia.it</text:p>
            <text:p/>
          </table:table-cell>
          <table:table-cell office:value-type="string" table:style-name="ce29">
            <text:p>n.a.</text:p>
          </table:table-cell>
          <table:table-cell office:value-type="string" table:style-name="ce14">
            <text:p>Richiesta scritta da inviare alla pec di ERSAF (ersaf,-pec@ersaf.lombardia.it) all'attenzione del Dirigente almento 30 g. prima naturali e consecuviti prima dell'evento proposto.<text:s text:c="2"/></text:p>
          </table:table-cell>
          <table:table-cell office:value-type="string" table:style-name="ce21">
            <text:p>Invio di pec/email ordinarie; Contatto telefonico.</text:p>
          </table:table-cell>
          <table:table-cell office:value-type="string" table:style-name="ce34">
            <text:p>30 gg. dalla richiesta</text:p>
          </table:table-cell>
          <table:table-cell office:value-type="string" table:style-name="ce29">
            <text:p>n.a.</text:p>
          </table:table-cell>
          <table:table-cell office:value-type="string" table:style-name="ce21">
            <text:p>Ricorso al titolare del potere sostitutivo; in caso di rifiuto o inerzia entro 30 gg. ricorso al TAR o al Difensore civico competente per ambito territoriale.<text:s/></text:p>
          </table:table-cell>
          <table:table-cell office:value-type="string" table:style-name="ce29">
            <text:p>n.a.</text:p>
          </table:table-cell>
          <table:table-cell office:value-type="string" table:style-name="ce35">
            <text:p><text:a xlink:href="https://www.ersaf.lombardia.it/foreste/foreste-regionali/foresta-carpaneta/">vd. tariffario ERSAF</text:a></text:p>
          </table:table-cell>
          <table:table-cell table:number-columns-repeated="16372" table:style-name="ce30"/>
        </table:table-row>
        <table:table-row table:style-name="ro17">
          <table:table-cell table:style-name="ce6"/>
          <table:table-cell office:value-type="string" table:style-name="ce21">
            <text:p><text:span text:style-name="T2">Concessione terreni demaniali per la posa di apiari</text:span><text:s/></text:p>
          </table:table-cell>
          <table:table-cell office:value-type="string" table:style-name="ce24">
            <text:p><text:span text:style-name="T2">Riferimenti normativi:</text:span><text:span text:style-name="T2"/></text:p>
            <text:p>- <text:s/>l.r. 31/2008;<text:s/></text:p>
            <text:p>- Regolamento Regionale 20 luglio 2007 n. 5 - Norme forestali regionali, in attuazione dell'articolo 50, comma 4, della l.r. 31/2008;</text:p>
            <text:p><text:span text:style-name="T6">- deliberazione CdA n. II/330/2012 - Criteri per la concessione di immobili del Demanio Forestale Regionale di proprietà di Regione Lombardia non destinati alle attività di alpeggio.</text:span><text:span text:style-name="T9"/></text:p>
            <text:p/>
          </table:table-cell>
          <table:table-cell office:value-type="string" table:style-name="ce16">
            <text:p>DIPARTIMENTO FORESTE E MONTAGNA per la provincia di Sondrio (SO)</text:p>
            <text:p>Responsabile del procedimento: Luca Grimaldi</text:p>
            <text:p>tel. 02 67404 216 <text:s/>- luca.grimaldi@ersaf.lombardia.itx</text:p>
            <text:p/>
            <text:p/>
            <text:p>STRUTTURA ASSISTENZA TECNICA E FORESTE per le province di Lecco (LC), Como (CO) e Varese (VA)</text:p>
            <text:p>Responsabile del procedimento:Gianluca Gaiani</text:p>
            <text:p>tel. 02 67404 242 - gianluca.gaiani@ersaf.lombardia.it</text:p>
            <text:p/>
            <text:p/>
            <text:p>STRUTTURA BIODIVERSITA' E FORESTE <text:s/>per le province di Bergamo (BG), Brescia (BS), Mantova (MN) e Cremona (CR)</text:p>
            <text:p>Responsabile del procedimento: Bruna Comini</text:p>
            <text:p>tel. 02 67404 479 - bruna.comini@ersaf.lombardia.it</text:p>
            <text:p/>
            <text:p/>
          </table:table-cell>
          <table:table-cell office:value-type="string" table:style-name="ce10">
            <text:p>n.a.</text:p>
          </table:table-cell>
          <table:table-cell office:value-type="string" table:style-name="ce17">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entro 60 giorni dalla richiesta, salvo interruzione dei termini o proroghe; vale silenzio assenso ex art. 8 del Regolamento regionale.<text:s/><text:span text:style-name="T5"/></text:p>
            <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style-name="ro18">
          <table:table-cell office:value-type="float" office:value="1" table:formula="of:=[.A20]+1" table:style-name="ce6">
            <text:p>1</text:p>
          </table:table-cell>
          <table:table-cell office:value-type="string" table:style-name="ce27">
            <text:p>Concessione pluriennale per estrazione della resina da boschi di conifere alpine<text:s/></text:p>
          </table:table-cell>
          <table:table-cell office:value-type="string" table:style-name="ce8">
            <text:p><text:span text:style-name="T2">Riferimenti normativi:</text:span><text:span text:style-name="T2"/></text:p>
            <text:p>- <text:s/>l.r. 31/2008;<text:s/></text:p>
            <text:p>- Regolamento Regionale 20 luglio 2007 n. 5 - Norme forestali regionali, in attuazione dell'articolo 50, comma 4, della l.r. 31/2008</text:p>
          </table:table-cell>
          <table:table-cell office:value-type="string" table:style-name="ce16">
            <text:p>DIPARTIMENTO FORESTE E MONTAGNA per la provincia di Sondrio (SO)</text:p>
            <text:p>Responsabile del procedimento: Luca Grimaldi</text:p>
            <text:p>tel. 02 67404 216 <text:s/>- luca.grimaldi@ersaf.lombardia.itx</text:p>
            <text:p/>
            <text:p/>
            <text:p>STRUTTURA ASSISTENZA TECNICA E FORESTE per le province di Lecco (LC), Como (CO) e Varese (VA)</text:p>
            <text:p>Responsabile del procedimento:Gianluca Gaiani</text:p>
            <text:p>tel. 02 67404 242 - gianluca.gaiani@ersaf.lombardia.it</text:p>
            <text:p/>
            <text:p/>
            <text:p>STRUTTURA BIODIVERSITA' E FORESTE <text:s/>per le province di Bergamo (BG), Brescia (BS), Mantova (MN) e Cremona (CR)</text:p>
            <text:p>Responsabile del procedimento: Bruna Comini</text:p>
            <text:p>tel. 02 67404 479 - bruna.comini@ersaf.lombardia.it</text:p>
            <text:p/>
            <text:p/>
          </table:table-cell>
          <table:table-cell office:value-type="string" table:style-name="ce10">
            <text:p>n.a.</text:p>
          </table:table-cell>
          <table:table-cell office:value-type="string" table:style-name="ce17">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L'autorizzazione s'intende rilasciata qualora l'Ente non comunichi all'interessato il provvedimento di diniego entro 60 giorni dalla presentazione dell'istanza (art. 8, Regolamento regionale)</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style-name="ro19">
          <table:table-cell office:value-type="float" office:value="1" table:formula="of:=[.A12]+1" table:style-name="ce6">
            <text:p>1</text:p>
          </table:table-cell>
          <table:table-cell office:value-type="string" table:style-name="ce27">
            <text:p>Autorizzazione alla raccolta di flora spontanea per motivi di ricerca scientifica nelle riserve naturali gestite da ERSAF<text:s/></text:p>
          </table:table-cell>
          <table:table-cell office:value-type="string" table:style-name="ce8">
            <text:p>ERSAF si occupa della gestione di 5 Riserve Naturali, per un totale di circa 1.500 ettari di superficie. Queste areee, classificate come Siti Natura 2000, sono soggette a particolare tutela e le attività antropiche devono essere regolamentate e, in alcuni casi, autorizzate.<text:s/></text:p>
            <text:p><text:span text:style-name="T2">RIferimenti normativi:</text:span><text:span text:style-name="T2"/></text:p>
            <text:p><text:span text:style-name="T2">-<text:s/></text:span>Provvedimenti del Consiglio Regionale istitutivi della R.N. - Deliberazione di Giunta Regionale di approvazione del Piano della R.N.;</text:p>
            <text:p>- l.r. 86/1983;</text:p>
            <text:p>- Boschi del Giovetto di Palline: D.C.R. n. III/2014/1985; D.G.R. n. 52935/1990;</text:p>
            <text:p>- Isola Boschina: D.C.R. n. III/1966/1985;</text:p>
            <text:p>- Prato della Noce: D.C.R. n. IX/170/2011;</text:p>
            <text:p>- Valsolda: D.C.R. n. VIII/355/2007;</text:p>
            <text:p>- Sasso Malscarpa: D.C.R. n. III/1967/1985;</text:p>
            <text:p>- Monte Alpe: D.C.R. n. III/1968/1985;</text:p>
            <text:p>- <text:s/>Regolamento Regionale 20 luglio 2007 n. 5 - Norme forestali regionali, in attuazione dell'articolo 50, comma 4, della l.r. 31/2008</text:p>
          </table:table-cell>
          <table:table-cell office:value-type="string" table:style-name="ce12">
            <text:p>STRUTTURA BIODIVERSITA' E FORESTE per Boschi del Giovetto, Isola Boschina e Prato della Noce</text:p>
            <text:p>Responsabile del procedimento: Bruna Comini</text:p>
            <text:p><text:s/>tel. 02 67404 479 - bruna.comini@ersaf.lombardia.it</text:p>
            <text:p/>
            <text:p/>
            <text:p/>
            <text:p>STRUTTURA ASSISTENZA TECNICA E FORESTEi per Valsolda, Sasso Malascarpa e Monte Alpe</text:p>
            <text:p>Responsabile del procedimento:Gianluca Gaiani</text:p>
            <text:p>tel. 02 67404 242 - gianluca.gaiani@ersaf.lombardia.it</text:p>
            <text:p/>
            <text:p/>
          </table:table-cell>
          <table:table-cell office:value-type="string" table:style-name="ce10">
            <text:p>n.a.</text:p>
          </table:table-cell>
          <table:table-cell office:value-type="string" table:style-name="ce12">
            <text:p>Il ricercatore che intende svolgere attività di ricerca è tenuto a farne richiesta precisando in un apposito documento scopo della ricerca, dettagliata descrizione delle attività <text:s/>di campagna, indicazione qualitativa e quantitativa del materiale prelevato in natura, precauzioni previste per ridurrre al minimo gli impatti, calendario di massima, elenco e qualifica del personale coinvolto.</text:p>
            <text:p/>
            <text:p>Richiesta scritta, copia documento di identità del richiedente</text:p>
          </table:table-cell>
          <table:table-cell office:value-type="string" table:style-name="ce12">
            <text:p>Invio di pec/email ordinarie; Contatto telefonico.</text:p>
          </table:table-cell>
          <table:table-cell office:value-type="string" table:style-name="ce12">
            <text:p>entro 60 giorni dalla richiesta, salvo interruzione dei termini o proroghe<text:span text:style-name="T5">;<text:s/></text:span>vale silenzio assenso ex art. 8 del Regolamento regionale.<text:span text:style-name="T5"/></text:p>
            <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style-name="ro20">
          <table:table-cell office:value-type="float" office:value="2" table:formula="of:=[.A22]+1" table:style-name="ce6">
            <text:p>2</text:p>
          </table:table-cell>
          <table:table-cell office:value-type="string" table:style-name="ce27">
            <text:p>Autorizzazione alla cattura o uccisione di animali selvatici (anche attraverso la pesca) per motivi di ricerca scientifica nelle riserve naturali gestite da ERSAF<text:s/></text:p>
          </table:table-cell>
          <table:table-cell office:value-type="string" table:style-name="ce8">
            <text:p><text:span text:style-name="T2">RIferimenti normativi:</text:span><text:span text:style-name="T2"/></text:p>
            <text:p>- Provvedimenti del Consiglio Regionale istitutivi della R.N. - Deliberazione di Giunta Regionale di approvazione del Piano della R.N.</text:p>
            <text:p>- l.r. 86/1983;</text:p>
            <text:p>- Boschi del Giovetto di Palline: D.C.R. n. III/2014/1985; D.G.R. n. 52935/1990;</text:p>
            <text:p>- Isola Boschina: D.C.R. n. III/1966/1985;</text:p>
            <text:p>- Prato della Noce: D.C.R. n. IX/170/2011;</text:p>
            <text:p>- Valsolda: D.C.R. n. VIII/355/2007;</text:p>
            <text:p>- Sasso Malscarpa: D.C.R. n. III/1967/1985;</text:p>
            <text:p>- Monte Alpe: D.C.R. n. III/1968/1985;</text:p>
            <text:p><text:s/>- Regolamento Regionale 20 luglio 2007 n. 5 - Norme forestali regionali, in attuazione dell'articolo 50, comma 4, della l.r. 31/2008</text:p>
          </table:table-cell>
          <table:table-cell office:value-type="string" table:style-name="ce12">
            <text:p>STRUTTURA BIODIVERSITA' E FORESTE per Boschi del Giovetto, Isola Boschina e Prato della Noce</text:p>
            <text:p>Responsabile del procedimento: Bruna Comini</text:p>
            <text:p><text:s/>tel. 02 67404 479 - bruna.comini@ersaf.lombardia.it</text:p>
            <text:p/>
            <text:p/>
            <text:p/>
            <text:p>STRUTTURA ASSISTENZA TECNICA E FORESTEi per Valsolda, Sasso Malascarpa e Monte Alpe</text:p>
            <text:p>Responsabile del procedimento:Gianluca Gaiani</text:p>
            <text:p>tel. 02 67404 242 - gianluca.gaiani@ersaf.lombardia.it</text:p>
            <text:p/>
            <text:p/>
          </table:table-cell>
          <table:table-cell office:value-type="string" table:style-name="ce10">
            <text:p>n.a.</text:p>
          </table:table-cell>
          <table:table-cell office:value-type="string" table:style-name="ce12">
            <text:p>Il ricercatore che intende svolgere attività di ricerca è tenuto a farne richiesta precisando. in un apposito documento, scopo della ricerca, dettagliata descrizione delle attività <text:s/>di campagna, indicazione qualitativa e quantitativa del materiale prelevato in natura, precauzioni previste per ridurrre al minimo gli impatti, calendario di massima, elenco e qualifica del personale coinvolto.</text:p>
            <text:p/>
            <text:p>Richiesta scritta, copia documento di identità del richiedente</text:p>
          </table:table-cell>
          <table:table-cell office:value-type="string" table:style-name="ce12">
            <text:p>Invio di pec/email ordinarie; Contatto telefonico.</text:p>
          </table:table-cell>
          <table:table-cell office:value-type="string" table:style-name="ce12">
            <text:p>entro 60 giorni dalla richiesta, salvo interruzione dei termini o proroghe<text:span text:style-name="T5">;</text:span><text:s/>vale silenzio assenso ex art. 8 del Regolamento regionale.<text:s/><text:span text:style-name="T5"/></text:p>
            <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style-name="ro11">
          <table:table-cell office:value-type="float" office:value="3" table:formula="of:=[.A23]+1" table:style-name="ce6">
            <text:p>3</text:p>
          </table:table-cell>
          <table:table-cell office:value-type="string" table:style-name="ce21">
            <text:p><text:span text:style-name="T2">Autorizzazione alla raccolta di campioni di rocce e minerali per motivi di ricerca scientifica nelle riserve naturali gestite da ERSAF</text:span><text:s/></text:p>
          </table:table-cell>
          <table:table-cell office:value-type="string" table:style-name="ce8">
            <text:p><text:span text:style-name="T2">RIferimenti normativi:</text:span><text:span text:style-name="T2"/></text:p>
            <text:p>- Provvedimenti del Consiglio Regionale istitutivi della R.N. - Deliberazione di Giunta Regionale di approvazione del Piano della R.N.</text:p>
            <text:p>- l.r. 86/1983;</text:p>
            <text:p>- Boschi del Giovetto di Palline: D.C.R. n. III/2014/1985; D.G.R. n. 52935/1990;</text:p>
            <text:p>- Isola Boschina: D.C.R. n. III/1966/1985;</text:p>
            <text:p>- Prato della Noce: D.C.R. n. IX/170/2011;</text:p>
            <text:p>- Valsolda: D.C.R. n. VIII/355/2007;</text:p>
            <text:p>- Sasso Malscarpa: D.C.R. n. III/1967/1985;</text:p>
            <text:p>- Monte Alpe: D.C.R. n. III/1968/1985;</text:p>
            <text:p>- Regolamento Regionale 20 luglio 2007 n. 5 - Norme forestali regionali, in attuazione dell'articolo 50, comma 4, della l.r. 31/2008</text:p>
          </table:table-cell>
          <table:table-cell office:value-type="string" table:style-name="ce12">
            <text:p>STRUTTURA BIODIVERSITA' E FORESTE per Boschi del Giovetto, Isola Boschina e Prato della Noce</text:p>
            <text:p>Responsabile del procedimento: Bruna Comini</text:p>
            <text:p><text:s/>tel. 02 67404 479 - bruna.comini@ersaf.lombardia.it</text:p>
            <text:p/>
            <text:p/>
            <text:p/>
            <text:p>STRUTTURA ASSISTENZA TECNICA E FORESTEi per Valsolda, Sasso Malascarpa e Monte Alpe</text:p>
            <text:p>Responsabile del procedimento:Gianluca Gaiani</text:p>
            <text:p>tel. 02 67404 242 - gianluca.gaiani@ersaf.lombardia.it</text:p>
            <text:p/>
            <text:p/>
          </table:table-cell>
          <table:table-cell office:value-type="string" table:style-name="ce10">
            <text:p>n.a.</text:p>
          </table:table-cell>
          <table:table-cell office:value-type="string" table:style-name="ce12">
            <text:p>Il ricercatore che intende svolgere attività di ricerca è tenuto a farne richiesta precisando in un apposito documento scopo della ricerca, dettagliata descrizione delle attività <text:s/>di campagna, indicazione qualitativa e quantitativa del materiale prelevato in natura, precauzioni previste per ridurrre al minimo gli impatti, calendario di massima, elenco e qualifica del personale coinvolto.</text:p>
            <text:p/>
            <text:p>Richiesta scritta, copia documento di identità del richiedente</text:p>
          </table:table-cell>
          <table:table-cell office:value-type="string" table:style-name="ce12">
            <text:p>Invio di pec/email ordinarie; Contatto telefonico.</text:p>
          </table:table-cell>
          <table:table-cell office:value-type="string" table:style-name="ce12">
            <text:p>entro 60 giorni dalla richiesta, salvo interruzione dei termini o proroghe<text:span text:style-name="T5">;</text:span><text:s/>vale silenzio assenso ex art. 8 del Regolamento regionale.<text:s/><text:span text:style-name="T5"/></text:p>
            <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style-name="ro21">
          <table:table-cell office:value-type="error" office:string-value="#REF!" table:formula="of:=[.#REF!]+1" table:style-name="ce6">
            <text:p>#RIF!</text:p>
          </table:table-cell>
          <table:table-cell office:value-type="string" table:style-name="ce27">
            <text:p>Autorizzazione alla raccolta di semi forestali da popolamenti iscritti al Re.Bo.Lo (Registro dei boschi da seme) ricadenti nelle Riserve Naturali gestite da ERSAF<text:span text:style-name="T4"><text:s/></text:span></text:p>
          </table:table-cell>
          <table:table-cell office:value-type="string" table:style-name="ce8">
            <text:p>Regione Lombardia, al fine di promuovere la tutela del patrimonio forestale autoctono e la biodiversità, provvede - tramite ERSAF - all'individuazione <text:s/>delle aree e dei popolamenti in grado di fornire materiale forestale idoneo alla coltivazione vivaistica, selezionando i materiali di base di iscrivere nel Re.Bo.Lo., periodicamente aggiornato. La raccolta, da parte di vivaisti autorizzati, può avvenire previo assenso del proprietario e dopo aver acquisito l'autorizzazione da parte dell'Ente.</text:p>
            <text:p><text:span text:style-name="T2">Riferimenti normativi:</text:span><text:span text:style-name="T2"/></text:p>
            <text:p>- l.r. 31/2008, art. 53;</text:p>
            <text:p>- Regolamento Regionale 20 luglio 2007 n. 5 - Norme forestali regionali;</text:p>
            <text:p>- d.lgs. 386/2003 - Attuazione della Direttiva 1999/105/CE relativa alla commercializzazione dei materiali forestali di moltiplicazione;</text:p>
            <text:p>- DGR n. 8/6272/2007 (istituzione Registro dei boschi da seme).</text:p>
            <text:p>Il Registro e gli aggiornamenti possono essere scaricati al seguente link: http://www.regione.lombardia.it/wps/portal/istituzionale/HP/DettaglioRedazionale/servizi-e-informazioni/Imprese/Imprese-agricole/Boschi-e-foreste/normativa-boschi-e-foreste/registro-boschi-da-seme/registro-boschi-da-seme</text:p>
          </table:table-cell>
          <table:table-cell office:value-type="string" table:style-name="ce12">
            <text:p>STRUTTURA BIODIVERSITA' E FORESTE per Boschi del Giovetto, Isola Boschina e Prato della Noce</text:p>
            <text:p>Responsabile del procedimento: Bruna Comini</text:p>
            <text:p><text:s/>tel. 02 67404 479 - bruna.comini@ersaf.lombardia.it</text:p>
            <text:p/>
            <text:p/>
            <text:p/>
            <text:p>STRUTTURA ASSISTENZA TECNICA E FORESTEi per Valsolda, Sasso Malascarpa e Monte Alpe</text:p>
            <text:p>Responsabile del procedimento:Gianluca Gaiani</text:p>
            <text:p>tel. 02 67404 242 - gianluca.gaiani@ersaf.lombardia.it</text:p>
            <text:p/>
            <text:p/>
          </table:table-cell>
          <table:table-cell office:value-type="string" table:style-name="ce10">
            <text:p>n.a.</text:p>
          </table:table-cell>
          <table:table-cell office:value-type="string" table:style-name="ce32">
            <text:p>Richiesta scritta, copia documento di identità del richiedente.<text:s/></text:p>
          </table:table-cell>
          <table:table-cell office:value-type="string" table:style-name="ce12">
            <text:p>Invio di pec/email ordinarie; Contatto telefonico.</text:p>
          </table:table-cell>
          <table:table-cell office:value-type="string" table:style-name="ce12">
            <text:p>entro 60 giorni dalla richiesta, salvo interruzione dei termini o proroghe; vale silenzio assenso ex art. 8 del Regolamento regionale.<text:s/></text:p>
            <text:p/>
          </table:table-cell>
          <table:table-cell office:value-type="string" table:style-name="ce10">
            <text:p>n.a.</text:p>
          </table:table-cell>
          <table:table-cell office:value-type="string" table:style-name="ce12">
            <text:p>Ricorso al titolare del potere sostitutivo; in caso di rifiuto o inerzia entro 30 gg. ricorso al TAR o al Difensore civico competente per ambito territoriale.<text:s/></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style-name="ro22">
          <table:table-cell table:style-name="ce6"/>
          <table:table-cell office:value-type="string" table:style-name="ce27">
            <text:p>Attivazione tirocini / stage curriculari o extracurriculari</text:p>
          </table:table-cell>
          <table:table-cell office:value-type="string" table:style-name="ce36">
            <text:p>In Ersaf possono essere attivati tirocini a favore degli studenti universitari, italiani o stranieri. Inoltre, su richiesta, vengono ospitati anche ragazzi delle scuole superiori per l’alternanza scuola/lavoro. I tirocini vengono attivati sulla base di CONVENZIONI tra Università/Enti di formazione accreditati/scuole e ERSAF (la convenzione ha una durata di 3 anni).<text:s/></text:p>
            <text:p/>
            <text:p><text:span text:style-name="T2">Riferimenti normativi:<text:s/></text:span><text:span text:style-name="T2"/></text:p>
            <text:p>- dgr n. 7763 del gennaio 2018<text:s/></text:p>
          </table:table-cell>
          <table:table-cell office:value-type="string" table:style-name="ce37">
            <text:p>Dipartimento Affari Generali</text:p>
            <text:p>Responsabile del procedimento: Roberto Bettaglio</text:p>
            <text:p>tel. 02.67404.232; roberto.bettaglio@ersaf.lombardia.it</text:p>
          </table:table-cell>
          <table:table-cell office:value-type="string" table:style-name="ce10">
            <text:p>n.a.<text:s/></text:p>
          </table:table-cell>
          <table:table-cell office:value-type="string" table:style-name="ce32">
            <text:p>Richiesta scritta, copia documento di identità e curriculum del richiedente.<text:s/></text:p>
          </table:table-cell>
          <table:table-cell office:value-type="string" table:style-name="ce12">
            <text:p>Invio di pec/email ordinarie; Contatto telefonico.</text:p>
          </table:table-cell>
          <table:table-cell office:value-type="string" table:style-name="ce10">
            <text:p>n.a.</text:p>
          </table:table-cell>
          <table:table-cell office:value-type="string" table:style-name="ce10">
            <text:p>n.a.</text:p>
          </table:table-cell>
          <table:table-cell office:value-type="string" table:style-name="ce10">
            <text:p>Ricorso al Difensore civico.</text:p>
          </table:table-cell>
          <table:table-cell office:value-type="string" table:style-name="ce10">
            <text:p>n.a.</text:p>
          </table:table-cell>
          <table:table-cell office:value-type="string" table:style-name="ce10">
            <text:p>n.a.</text:p>
          </table:table-cell>
          <table:table-cell table:number-columns-repeated="16372" table:style-name="ce1"/>
        </table:table-row>
        <table:table-row table:number-rows-repeated="1048550" table:style-name="ro23">
          <table:table-cell table:number-columns-repeated="16384"/>
        </table:table-row>
        <table:named-expressions>
          <table:named-range table:name="Print_Area" table:cell-range-address="AD_ISTANZA_DI_PARTE.$A$1:AD_ISTANZA_DI_PARTE.$L$25" table:base-cell-address="AD_ISTANZA_DI_PARTE.$A$1"/>
          <table:named-expression table:name="rifn30" table:expression="of:=[AD_ISTANZA_DI_PARTE.#REF!]" table:base-cell-address="AD_ISTANZA_DI_PARTE.$A$1"/>
          <table:named-range table:name="Print_Titles" table:cell-range-address="AD_ISTANZA_DI_PARTE.$A$1:AD_ISTANZA_DI_PARTE.$XFD$1" table:base-cell-address="AD_ISTANZA_DI_PARTE.$A$1"/>
        </table:named-expressions>
      </table:table>
      <table:table table:name="D'UFFICIO" table:style-name="ta1">
        <table:table-column table:style-name="co1" table:default-cell-style-name="ce38"/>
        <table:table-column table:style-name="co12" table:default-cell-style-name="ce39"/>
        <table:table-column table:style-name="co3" table:default-cell-style-name="ce40"/>
        <table:table-column table:style-name="co4" table:default-cell-style-name="ce39"/>
        <table:table-column table:style-name="co13" table:default-cell-style-name="ce39"/>
        <table:table-column table:style-name="co14" table:default-cell-style-name="ce39"/>
        <table:table-column table:style-name="co7" table:default-cell-style-name="ce39"/>
        <table:table-column table:style-name="co7" table:default-cell-style-name="ce55"/>
        <table:table-column table:style-name="co14" table:default-cell-style-name="ce39"/>
        <table:table-column table:style-name="co9" table:default-cell-style-name="ce39"/>
        <table:table-column table:style-name="co15" table:default-cell-style-name="ce39"/>
        <table:table-column table:style-name="co11" table:number-columns-repeated="16373" table:default-cell-style-name="ce39"/>
        <table:table-row table:style-name="ro1">
          <table:table-cell office:value-type="string" table:style-name="ce2">
            <text:p>Numero d'ordine</text:p>
          </table:table-cell>
          <table:table-cell office:value-type="string" table:style-name="ce3">
            <text:p>Denominazione del procedimento</text:p>
            <text:p/>
          </table:table-cell>
          <table:table-cell office:value-type="string" table:style-name="ce4">
            <text:p>Breve descrizione e riferimenti normativi</text:p>
            <text:p>(lett. a, c. 1, art. 35, d.lgs. 33/2013)</text:p>
            <text:p/>
          </table:table-cell>
          <table:table-cell office:value-type="string" table:style-name="ce5">
            <text:p>Ufficio responsabile dell'istruttoria, del procedimento e dell'adozione del provvedimento finale</text:p>
            <text:p/>
            <text:p>RUP e relativi contatti</text:p>
            <text:p>(lett. b e c, c. 1, art. 35, d.lgs. 33/2013)</text:p>
            <text:p/>
            <text:p><text:span text:style-name="T3"/></text:p>
            <text:p/>
            <text:p/>
            <text:p/>
          </table:table-cell>
          <table:table-cell office:value-type="string" table:style-name="ce5">
            <text:p>ufficio responsabile dell'adozione del provvedimento ove diverso da quello responsabile dell'istruttoria</text:p>
          </table:table-cell>
          <table:table-cell office:value-type="string" table:style-name="ce5">
            <text:p>Modalità con le quali gli interessati possono ottenere le informazioni relative ai procedimenti in corso che li riguardino</text:p>
            <text:p>(lett. e, c. 1, art. 35)</text:p>
          </table:table-cell>
          <table:table-cell office:value-type="string" table:style-name="ce5">
            <text:p>Termine di conclusione<text:s/></text:p>
            <text:p>(lett. f, c. 1, art. 35, d.lgs. 33/2013)</text:p>
            <text:p/>
          </table:table-cell>
          <table:table-cell office:value-type="string" table:style-name="ce5">
            <text:p>Casi in cui <text:s/>il provvedimento dell'amministrazione può essere sostituito da una dichiarazione dell'interessato ovvero il procedimento può concludersi con il silenzio-assenso dell'amministrazione</text:p>
            <text:p>(lett. g, c. 1, art. 35, d.lgs. 33/2013)</text:p>
          </table:table-cell>
          <table:table-cell office:value-type="string" table:style-name="ce5">
            <text:p>Strumenti di tutela, amministrativa e giurisdizionale a favore dell'interessato nei confronti del provvedimento definitivo</text:p>
          </table:table-cell>
          <table:table-cell office:value-type="string" table:style-name="ce5">
            <text:p>Link (eventuale) di accesso al servizio on line, ove disponibile in rete / tempi previsti per attivazione</text:p>
            <text:p>(lett. I, c. 1, art. 35, d.lgs. 22/2013)</text:p>
          </table:table-cell>
          <table:table-cell office:value-type="string" table:style-name="ce5">
            <text:p>Modalità per effettuazione pagamenti<text:s/></text:p>
            <text:p>eventualmente necessari</text:p>
            <text:p>(lett. <text:s/>l, c. 1, art. 35, d.lgs 33/2013)</text:p>
          </table:table-cell>
          <table:table-cell table:number-columns-repeated="16373" table:style-name="ce1"/>
        </table:table-row>
        <table:table-row table:style-name="ro24">
          <table:table-cell table:number-columns-spanned="1" table:number-rows-spanned="2" table:style-name="ce41"/>
          <table:table-cell office:value-type="string" table:number-columns-spanned="1" table:number-rows-spanned="2" table:style-name="ce42">
            <text:p>Concorsi e prove selettive per l'assunzione di personale (CCNL Funzioni Locali)<text:s/></text:p>
          </table:table-cell>
          <table:table-cell office:value-type="string" table:number-columns-spanned="1" table:number-rows-spanned="2" table:style-name="ce56">
            <text:p>Le fasi previste sono le seguenti: indizione procedura selettiva, ammissione candidati (ammissione d'ufficio con riserva), nomina commissione, svolgimento prove, approvazione graduatoria, adozione provvedimento di assunzione e pubblicazioni conseguenti.</text:p>
            <text:p><text:s/><text:span text:style-name="T5"/></text:p>
            <text:p><text:span text:style-name="T3"/></text:p>
            <text:p><text:span text:style-name="T2">Riferimenti normativi</text:span>:</text:p>
            <text:p>- d.lgs 165/2001;<text:span text:style-name="T5"><text:s/></text:span>DPR 487/1994;</text:p>
            <text:p>- L. 68/1999;</text:p>
            <text:p><text:span text:style-name="T5">-<text:s/></text:span><text:span text:style-name="T6"><text:s/>delibera CdA ERSAF n. <text:s/>II/188/2010 - Regolamento per l'accesso agli impieghi</text:span><text:span text:style-name="T6"/></text:p>
            <text:p/>
            <text:p/>
          </table:table-cell>
          <table:table-cell office:value-type="string" table:number-columns-spanned="1" table:number-rows-spanned="2" table:style-name="ce43">
            <text:p>Struttura Risorse Umane e Finanziarie</text:p>
            <text:p>Responsabile del procedimento: Donato Gioiosa</text:p>
            <text:p>tel. 02.67404.225 - donato.gioiosa@ersaf.lombardia.it</text:p>
            <text:p/>
            <text:p/>
          </table:table-cell>
          <table:table-cell office:value-type="string" table:number-columns-spanned="1" table:number-rows-spanned="2" table:style-name="ce44">
            <text:p>n.a.</text:p>
          </table:table-cell>
          <table:table-cell office:value-type="string" table:style-name="ce19">
            <text:p><text:a xlink:href="https://www.ersaf.lombardia.it/lavorare-in-ersaf/">Informazioni su sito istituzionale</text:a></text:p>
          </table:table-cell>
          <table:table-cell office:value-type="string" table:number-columns-spanned="1" table:number-rows-spanned="2" table:style-name="ce46">
            <text:p>6 mesi decorenti dalla seduta successiva a quella di insediamento della Commissione esaminatrice della procedura selettiva.<text:s/></text:p>
          </table:table-cell>
          <table:table-cell office:value-type="string" table:number-columns-spanned="1" table:number-rows-spanned="2" table:style-name="ce44">
            <text:p>n.a.</text:p>
          </table:table-cell>
          <table:table-cell office:value-type="string" table:number-columns-spanned="1" table:number-rows-spanned="2" table:style-name="ce46">
            <text:p>1) richiesta intervento al Difensore civico regionale competente per territorio;</text:p>
            <text:p>2) ricorso amministrativo ordinario (al <text:s/>superiore gerarchico);</text:p>
            <text:p>3) ricorso giurisdizionale al TAR entro 60 gg. dalla pubblicazione del provvedimento definitivo (ed eventuale ricorso in appello al Consiglio di Stato);</text:p>
            <text:p>4) ricorso straordinario al Capo dello Stato, da presentarsi entro il termine perentorio di 120 giorni dalla pubblicazione del provvedimento definitivo.</text:p>
          </table:table-cell>
          <table:table-cell office:value-type="string" table:number-columns-spanned="1" table:number-rows-spanned="2" table:style-name="ce44">
            <text:p>n.a.</text:p>
          </table:table-cell>
          <table:table-cell office:value-type="string" table:number-columns-spanned="1" table:number-rows-spanned="2" table:style-name="ce46">
            <text:p>Ai fini della partecipazione alla selezione, il candidato dovrà procedere al versamento del contributo di segreteria come indicato nel bando.</text:p>
          </table:table-cell>
          <table:table-cell table:number-columns-repeated="16373" table:style-name="ce1"/>
        </table:table-row>
        <table:table-row table:style-name="ro25">
          <table:covered-table-cell/>
          <table:covered-table-cell/>
          <table:covered-table-cell/>
          <table:covered-table-cell/>
          <table:covered-table-cell/>
          <table:table-cell office:value-type="string" table:style-name="ce12">
            <text:p>Invio di pec/email ordinarie; Contatto telefonico.</text:p>
          </table:table-cell>
          <table:covered-table-cell/>
          <table:covered-table-cell/>
          <table:covered-table-cell/>
          <table:covered-table-cell/>
          <table:covered-table-cell/>
          <table:table-cell table:number-columns-repeated="16373" table:style-name="ce1"/>
        </table:table-row>
        <table:table-row table:style-name="ro26">
          <table:table-cell table:number-columns-spanned="1" table:number-rows-spanned="2" table:style-name="ce41"/>
          <table:table-cell office:value-type="string" table:number-columns-spanned="1" table:number-rows-spanned="2" table:style-name="ce57">
            <text:p>Trasferimento di personale per mobilità in entrata</text:p>
          </table:table-cell>
          <table:table-cell office:value-type="string" table:number-columns-spanned="1" table:number-rows-spanned="2" table:style-name="ce43">
            <text:p>La procedura prevede un avviso di selezione destinato ai soli dipendenti pubblici.</text:p>
            <text:p/>
            <text:p><text:span text:style-name="T2">Riferimenti normativi:</text:span><text:span text:style-name="T2"/></text:p>
            <text:p>- <text:s/>d.lgs. 165/2001, art. 30</text:p>
            <text:p/>
          </table:table-cell>
          <table:table-cell office:value-type="string" table:number-columns-spanned="1" table:number-rows-spanned="2" table:style-name="ce43">
            <text:p>Struttura Risorse Umane e Finanziarie</text:p>
            <text:p>Responsabile del procedimento: Donato Gioiosa</text:p>
            <text:p>tel. 02.67404.225 - donato.gioiosa@ersaf.lombardia.it</text:p>
          </table:table-cell>
          <table:table-cell office:value-type="string" table:number-columns-spanned="1" table:number-rows-spanned="2" table:style-name="ce44">
            <text:p>n.a.</text:p>
          </table:table-cell>
          <table:table-cell office:value-type="string" table:style-name="ce11">
            <text:p>Informazioni su sito istituzionale</text:p>
          </table:table-cell>
          <table:table-cell office:value-type="string" table:number-columns-spanned="1" table:number-rows-spanned="2" table:style-name="ce56">
            <text:p>6 mesi dalla pubblicazione dell'avviso</text:p>
          </table:table-cell>
          <table:table-cell office:value-type="string" table:number-columns-spanned="1" table:number-rows-spanned="2" table:style-name="ce44">
            <text:p>n.a.</text:p>
          </table:table-cell>
          <table:table-cell office:value-type="string" table:number-columns-spanned="1" table:number-rows-spanned="2" table:style-name="ce46">
            <text:p>1) richiesta intervento al Difensore civico regionale competente per territorio;</text:p>
            <text:p>2) ricorso amministrativo ordinario (al <text:s/>superiore gerarchico);</text:p>
            <text:p>3) ricorso giurisdizionale al TAR entro 60 gg. dalla pubblicazione del provvedimento definitivo (ed eventuale ricorso in appello al Consiglio di Stato);</text:p>
            <text:p>4) ricorso straordinario al Capo dello Stato, da presentarsi entro il termine perentorio di 120 giorni dalla pubblicazione del provvedimento definitivo.</text:p>
          </table:table-cell>
          <table:table-cell office:value-type="string" table:number-columns-spanned="1" table:number-rows-spanned="2" table:style-name="ce44">
            <text:p>n.a.</text:p>
          </table:table-cell>
          <table:table-cell office:value-type="string" table:number-columns-spanned="1" table:number-rows-spanned="2" table:style-name="ce58">
            <text:p>n.a.<text:s/></text:p>
          </table:table-cell>
          <table:table-cell table:number-columns-repeated="16373" table:style-name="ce15"/>
        </table:table-row>
        <table:table-row table:style-name="ro27">
          <table:covered-table-cell/>
          <table:covered-table-cell/>
          <table:covered-table-cell/>
          <table:covered-table-cell/>
          <table:covered-table-cell/>
          <table:table-cell office:value-type="string" table:style-name="ce12">
            <text:p>Invio di pec/email ordinarie; Contatto telefonico.</text:p>
          </table:table-cell>
          <table:covered-table-cell/>
          <table:covered-table-cell/>
          <table:covered-table-cell/>
          <table:covered-table-cell/>
          <table:covered-table-cell/>
          <table:table-cell table:number-columns-repeated="16373" table:style-name="ce15"/>
        </table:table-row>
        <table:table-row table:style-name="ro28">
          <table:table-cell table:number-columns-spanned="1" table:number-rows-spanned="2" table:style-name="ce41"/>
          <table:table-cell office:value-type="string" table:number-columns-spanned="1" table:number-rows-spanned="2" table:style-name="ce42">
            <text:p>Concorsi e prove selettive per l'assunzione di personale CCNL Agricolo-forestale</text:p>
          </table:table-cell>
          <table:table-cell office:value-type="string" table:number-columns-spanned="1" table:number-rows-spanned="2" table:style-name="ce56">
            <text:p>La procedura si attiva con la richiesta del dirigente, pubblicazione avviso di procedura comparativa, valutazione domande ed eventuale colloquio, decreto approvazione graduatoria, richiesta di assunzione da parte dei dirigenti, decreto di assunzine da graduatoria.</text:p>
            <text:p><text:s/></text:p>
            <text:p/>
            <text:p><text:span text:style-name="T2">Riferimenti normativi:</text:span><text:span text:style-name="T2"/></text:p>
            <text:p>- l.r. 31/2008, art. 65, c. 21;<text:s/></text:p>
            <text:p>- CCNL per gli addetti ai lavori di sistemazione idraulico-forestale e idraulico-agraria;</text:p>
            <text:p>- Contratto Regionale di Lavoro per la Lombardia per gli addetti ai lavori di sistemazione idraulico-forestale e idraulico-agraria<text:s/></text:p>
            <text:p/>
            <text:p/>
          </table:table-cell>
          <table:table-cell office:value-type="string" table:number-columns-spanned="1" table:number-rows-spanned="2" table:style-name="ce43">
            <text:p>Dipartimento Affari Generali</text:p>
            <text:p>Responsabile del procedimento: Roberto Bettaglio</text:p>
            <text:p>tel. <text:s/>02.67404.232 <text:s/>- roberto.bettaglio@ersaf.lombadia.it</text:p>
          </table:table-cell>
          <table:table-cell office:value-type="string" table:number-columns-spanned="1" table:number-rows-spanned="2" table:style-name="ce44">
            <text:p>n.a.</text:p>
          </table:table-cell>
          <table:table-cell office:value-type="string" table:style-name="ce11">
            <text:p>Informazioni su sito istituzionale</text:p>
          </table:table-cell>
          <table:table-cell office:value-type="string" table:number-columns-spanned="1" table:number-rows-spanned="2" table:style-name="ce46">
            <text:p>6 mesi decorenti dalla seduta successiva a quella di insediamento della Commissione esaminatrice della procedura selettiva.<text:s/></text:p>
          </table:table-cell>
          <table:table-cell office:value-type="string" table:number-columns-spanned="1" table:number-rows-spanned="2" table:style-name="ce44">
            <text:p>n.a.</text:p>
          </table:table-cell>
          <table:table-cell office:value-type="string" table:number-columns-spanned="1" table:number-rows-spanned="2" table:style-name="ce46">
            <text:p>1) richiesta intervento al Difensore civico regionale competente per territorio;</text:p>
            <text:p>2) ricorso amministrativo ordinario (al <text:s/>superiore gerarchico);</text:p>
            <text:p>3) ricorso giurisdizionale al TAR entro 60 gg. dalla pubblicazione del provvedimento definitivo (ed eventuale ricorso in appello al Consiglio di Stato);</text:p>
            <text:p>4) ricorso straordinario al Capo dello Stato, da presentarsi entro il termine perentorio di 120 giorni dalla pubblicazione del provvedimento definitivo.</text:p>
          </table:table-cell>
          <table:table-cell office:value-type="string" table:number-columns-spanned="1" table:number-rows-spanned="2" table:style-name="ce44">
            <text:p>n.a.</text:p>
          </table:table-cell>
          <table:table-cell office:value-type="string" table:number-columns-spanned="1" table:number-rows-spanned="2" table:style-name="ce58">
            <text:p>n.a.<text:s/></text:p>
          </table:table-cell>
          <table:table-cell table:number-columns-repeated="16373" table:style-name="ce1"/>
        </table:table-row>
        <table:table-row table:style-name="ro29">
          <table:covered-table-cell/>
          <table:covered-table-cell/>
          <table:covered-table-cell/>
          <table:covered-table-cell/>
          <table:covered-table-cell/>
          <table:table-cell office:value-type="string" table:style-name="ce12">
            <text:p>Invio di pec/email ordinarie; Contatto telefonico.</text:p>
          </table:table-cell>
          <table:covered-table-cell/>
          <table:covered-table-cell/>
          <table:covered-table-cell/>
          <table:covered-table-cell/>
          <table:covered-table-cell/>
          <table:table-cell table:number-columns-repeated="16373" table:style-name="ce1"/>
        </table:table-row>
        <table:table-row table:style-name="ro30">
          <table:table-cell table:number-columns-spanned="1" table:number-rows-spanned="2" table:style-name="ce41"/>
          <table:table-cell office:value-type="string" table:number-columns-spanned="1" table:number-rows-spanned="2" table:style-name="ce57">
            <text:p>Affidamento incarichi a soggetti esterni<text:s/></text:p>
            <text:p>(collaborazioni occasionali, collaborazioni professionali)<text:s/></text:p>
          </table:table-cell>
          <table:table-cell office:value-type="string" table:number-columns-spanned="1" table:number-rows-spanned="2" table:style-name="ce57">
            <text:p><text:span text:style-name="T4">Per le collaborazioni professionali: richiesta del dirigente di attivazione dell'avviso, pubblicazione avviso di procedura comparativa, valutazione domande ed eventuale colloquio, <text:s/>emanazione decreto di conferimento incarico al vincitore.</text:span><text:span text:style-name="T4"/></text:p>
            <text:p><text:span text:style-name="T4"/></text:p>
            <text:p><text:span text:style-name="T4">Per le collaborazioni occasionali: richiesta del dirigente di affidamento dell'incarico, decreto di affidamento</text:span><text:span text:style-name="T4"/></text:p>
            <text:p><text:span text:style-name="T4"/></text:p>
            <text:p>Riferimenti normativi:<text:s/><text:span text:style-name="T4"/></text:p>
            <text:p><text:span text:style-name="T4">- artt. 2222 ss. e 2230 ss. del Codice Civile;</text:span><text:span text:style-name="T4"/></text:p>
            <text:p><text:span text:style-name="T4">- art. 7, c. 6, d.lgs. 165/2001;<text:s/></text:span><text:span text:style-name="T4"/></text:p>
            <text:p><text:span text:style-name="T4">- Circolare Dipartimento della Funzione Pubblica n. 2/2008;</text:span><text:span text:style-name="T4"/></text:p>
            <text:p><text:span text:style-name="T4">- Direttive regionali</text:span><text:span text:style-name="T4"/></text:p>
            <text:p><text:span text:style-name="T4">-<text:s text:c="2"/></text:span><text:span text:style-name="T6">Delibera CdA ERSAF n. III/308/2017: Regolamento per la disciplina del conferimento degli incarichi</text:span><text:span text:style-name="T6"/></text:p>
            <text:p><text:span text:style-name="T4"/></text:p>
            <text:p><text:span text:style-name="T4"/></text:p>
            <text:p/>
          </table:table-cell>
          <table:table-cell office:value-type="string" table:number-columns-spanned="1" table:number-rows-spanned="2" table:style-name="ce46">
            <text:p>Dipartimento Affari Generali</text:p>
            <text:p>Responsabile del procedimento: Roberto Bettaglio</text:p>
            <text:p>tel. 02.67404.232; roberto.bettaglio@ersaf.lombardia.it</text:p>
          </table:table-cell>
          <table:table-cell office:value-type="string" table:number-columns-spanned="1" table:number-rows-spanned="2" table:style-name="ce44">
            <text:p>n.a.</text:p>
          </table:table-cell>
          <table:table-cell office:value-type="string" table:style-name="ce11">
            <text:p>Informazioni su sito istituzionale</text:p>
          </table:table-cell>
          <table:table-cell office:value-type="string" table:number-columns-spanned="1" table:number-rows-spanned="2" table:style-name="ce46">
            <text:p>Indicato dall'avviso</text:p>
          </table:table-cell>
          <table:table-cell office:value-type="string" table:number-columns-spanned="1" table:number-rows-spanned="2" table:style-name="ce44">
            <text:p>n.a.</text:p>
          </table:table-cell>
          <table:table-cell office:value-type="string" table:number-columns-spanned="1" table:number-rows-spanned="2" table:style-name="ce46">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number-columns-spanned="1" table:number-rows-spanned="2" table:style-name="ce44">
            <text:p>n.a.</text:p>
          </table:table-cell>
          <table:table-cell office:value-type="string" table:number-columns-spanned="1" table:number-rows-spanned="2" table:style-name="ce44">
            <text:p>n.a.</text:p>
          </table:table-cell>
          <table:table-cell table:number-columns-repeated="16373" table:style-name="ce1"/>
        </table:table-row>
        <table:table-row table:style-name="ro31">
          <table:covered-table-cell/>
          <table:covered-table-cell/>
          <table:covered-table-cell/>
          <table:covered-table-cell/>
          <table:covered-table-cell/>
          <table:table-cell office:value-type="string" table:style-name="ce12">
            <text:p>Invio di pec/email ordinarie; Contatto telefonico.</text:p>
          </table:table-cell>
          <table:covered-table-cell/>
          <table:covered-table-cell/>
          <table:covered-table-cell/>
          <table:covered-table-cell/>
          <table:covered-table-cell/>
          <table:table-cell table:number-columns-repeated="16373" table:style-name="ce1"/>
        </table:table-row>
        <table:table-row table:style-name="ro8">
          <table:table-cell table:number-columns-spanned="1" table:number-rows-spanned="2" table:style-name="ce41"/>
          <table:table-cell office:value-type="string" table:number-columns-spanned="1" table:number-rows-spanned="2" table:style-name="ce42">
            <text:p>Acquisizione di beni, servizi e lavori (affidamento diretto, fino a 40.000,00 euro)</text:p>
          </table:table-cell>
          <table:table-cell office:value-type="string" table:number-columns-spanned="1" table:number-rows-spanned="2" table:style-name="ce42">
            <text:p><text:span text:style-name="T4">ERSAF accede in via prioritaria al sistema delle convenzioni della centrale di committenza regionale ARCA spa (piattaforma SINTEL) e della centrale di committenza nazionale CONSIP spa per le categorie merceologiche disponibili. Ove non disponibili, ricorre a procedure di selezione del contraente ai sensi del Codice dei contratti.<text:s/></text:span><text:span text:style-name="T4"/></text:p>
            <text:p>Riferimenti normativi:</text:p>
            <text:p><text:span text:style-name="T4">- D.lgs. 36/2023 (Codice dei contratti);</text:span><text:span text:style-name="T4"/></text:p>
            <text:p><text:span text:style-name="T4">- Delibera ERSAF n. V/85/2024 - Regolamento per l'acquisto di beni, servizi e affidamento di servizi tecnici, lavori pubblici e funzioni di provveditorato ed economato;</text:span><text:span text:style-name="T4"/></text:p>
            <text:p><text:span text:style-name="T4">- Delibera III/143/2015 - Regolamento economale</text:span></text:p>
          </table:table-cell>
          <table:table-cell office:value-type="string" table:style-name="ce49">
            <text:p><text:a xlink:href="https://www.ersaf.lombardia.it/amministrazione-trasparente/organizzazione/articolazione-degli-uffici/">Tutti gli uffici in base alla tipologia di acquisto</text:a></text:p>
          </table:table-cell>
          <table:table-cell office:value-type="string" table:number-columns-spanned="1" table:number-rows-spanned="2" table:style-name="ce44">
            <text:p>n.a</text:p>
          </table:table-cell>
          <table:table-cell office:value-type="string" table:number-columns-spanned="1" table:number-rows-spanned="2" table:style-name="ce46">
            <text:p>Invio di pec/email ordinarie; Contatto telefonico.- piattaforma SINTEL</text:p>
          </table:table-cell>
          <table:table-cell office:value-type="string" table:number-columns-spanned="1" table:number-rows-spanned="2" table:style-name="ce44">
            <text:p>Come da d.lgs. 36/2023</text:p>
          </table:table-cell>
          <table:table-cell office:value-type="string" table:number-columns-spanned="1" table:number-rows-spanned="2" table:style-name="ce44">
            <text:p>n.a.</text:p>
          </table:table-cell>
          <table:table-cell office:value-type="string" table:number-columns-spanned="1" table:number-rows-spanned="2" table:style-name="ce46">
            <text:p>Ricorso al TAR (Tribunale Amministrativo Regionale) con notificazione entro il termine di 30 gg. decorrenti dal momento in cui l'operatore interessato ha ricevuto la comunicazione dell'aggiudicazione definitiva della gara ad un soggetto diverso. Le controversie inerenti all'esecuzione del contratto sono devolute al giudice ordinario.</text:p>
          </table:table-cell>
          <table:table-cell office:value-type="string" table:number-columns-spanned="1" table:number-rows-spanned="2" table:style-name="ce45">
            <text:p><text:a xlink:href="https://www.ariaspa.it/wps/portal/Aria/Home/bandi-convenzioni/e-procurement/piattaforma-sintel">Piattaforma SINTEL</text:a></text:p>
          </table:table-cell>
          <table:table-cell office:value-type="string" table:number-columns-spanned="1" table:number-rows-spanned="2" table:style-name="ce44">
            <text:p>n.a.</text:p>
          </table:table-cell>
          <table:table-cell table:number-columns-repeated="16373" table:style-name="ce1"/>
        </table:table-row>
        <table:table-row table:style-name="ro32">
          <table:covered-table-cell/>
          <table:covered-table-cell/>
          <table:covered-table-cell/>
          <table:table-cell office:value-type="string" table:style-name="ce49">
            <text:p><text:a xlink:href="https://www.ersaf.lombardia.it/recapiti-dirigenti-e-p-e-q-ersaf/">Contatti</text:a></text:p>
          </table:table-cell>
          <table:covered-table-cell/>
          <table:covered-table-cell/>
          <table:covered-table-cell/>
          <table:covered-table-cell/>
          <table:covered-table-cell/>
          <table:covered-table-cell/>
          <table:covered-table-cell/>
          <table:table-cell table:number-columns-repeated="16373" table:style-name="ce1"/>
        </table:table-row>
        <table:table-row table:style-name="ro33">
          <table:table-cell table:style-name="ce6"/>
          <table:table-cell office:value-type="string" table:style-name="ce7">
            <text:p>Acquisizione di beni, servizi e lavori (affidamento diretto sopra i 40.000,00 euro</text:p>
          </table:table-cell>
          <table:table-cell office:value-type="string" table:style-name="ce50">
            <text:p>Riferimenti normativi:</text:p>
            <text:p><text:span text:style-name="T4">- D.lgs. 36/2023 (Codice dei contratti);</text:span><text:span text:style-name="T4"/></text:p>
            <text:p><text:span text:style-name="T4">- Delibera ERSAF n. V/85/2024 - Regolamento per l'acquisto di beni, servizi e affidamento di servizi tecnici, lavori pubblici e funzioni di provveditorato ed economato;</text:span><text:span text:style-name="T4"/></text:p>
            <text:p><text:span text:style-name="T4">- Delibera III/143/2015 - Regolamento economale</text:span></text:p>
          </table:table-cell>
          <table:table-cell office:value-type="string" table:style-name="ce51">
            <text:p><text:a xlink:href="https://www.ersaf.lombardia.it/amministrazione-trasparente/organizzazione/articolazione-degli-uffici/">Per le fasi di progettazione e redazione capitolato /definizione dell'oggetto del contratto, individuazione fornitore: tutti gli uffici competenti.<text:line-break/></text:a></text:p>
          </table:table-cell>
          <table:table-cell office:value-type="string" table:style-name="ce37">
            <text:p>Per le fasi di verifica dei requisiti e affidamento:<text:s/></text:p>
            <text:p>DIPARTIMENTO AFFARI GENERALI - beni e servizi</text:p>
            <text:p>Responsabile del procedimento: Roberto Bettaglio</text:p>
            <text:p>tel. 02 67404 232 - roberto.bettaglio@ersaf.lombardia.it</text:p>
            <text:p/>
            <text:p>DIPARTIMENTO MONTAGNA E FORESTE - lavori</text:p>
            <text:p>Responsabile del procedimento: Luca Grimaldi</text:p>
            <text:p>tel. 02 67404 216 - luca.grimaldi@ersaf.lombardia.it</text:p>
          </table:table-cell>
          <table:table-cell office:value-type="string" table:style-name="ce12">
            <text:p>Invio di pec/email ordinarie; Contatto telefonico.- piattaforma SINTEL</text:p>
          </table:table-cell>
          <table:table-cell office:value-type="string" table:style-name="ce10">
            <text:p>Come da d.lgs. 36/2023</text:p>
          </table:table-cell>
          <table:table-cell office:value-type="string" table:style-name="ce10">
            <text:p>n.a.</text:p>
          </table:table-cell>
          <table:table-cell office:value-type="string" table:style-name="ce12">
            <text:p>Ricorso al TAR (Tribunale Amministrativo Regionale) con notificazione entro il termine di 30 gg. decorrenti dal momento in cui l'operatore interessato ha ricevuto la comunicazione dell'aggiudicazione definitiva della gara ad un soggetto diverso. Le controversie inerenti all'esecuzione del contratto sono devolute al giudice ordinario.</text:p>
          </table:table-cell>
          <table:table-cell office:value-type="string" table:style-name="ce20">
            <text:p>Piattaforma SINTEL</text:p>
          </table:table-cell>
          <table:table-cell office:value-type="string" table:style-name="ce10">
            <text:p>n.a.</text:p>
          </table:table-cell>
          <table:table-cell table:number-columns-repeated="16373" table:style-name="ce1"/>
        </table:table-row>
        <table:table-row table:style-name="ro34">
          <table:table-cell table:style-name="ce6"/>
          <table:table-cell office:value-type="string" table:style-name="ce22">
            <text:p>Acquisizione di beni, servizi e lavori (appalti - procedure negoziate o aperte)</text:p>
          </table:table-cell>
          <table:table-cell office:value-type="string" table:style-name="ce50">
            <text:p>Riferimenti normativi:</text:p>
            <text:p><text:span text:style-name="T4">- D.lgs. 36/2023 (Codice dei contratti);</text:span><text:span text:style-name="T4"/></text:p>
            <text:p><text:span text:style-name="T4">- Delibera ERSAF n. V/85/2024 - Regolamento per l'acquisto di beni, servizi e affidamento di servizi tecnici, lavori pubblici e funzioni di provveditorato ed economato;</text:span><text:span text:style-name="T4"/></text:p>
            <text:p><text:span text:style-name="T4">- Delibera III/143/2015 - Regolamento economale</text:span></text:p>
          </table:table-cell>
          <table:table-cell office:value-type="string" table:style-name="ce49">
            <text:p><text:a xlink:href="https://www.ersaf.lombardia.it/amministrazione-trasparente/organizzazione/articolazione-degli-uffici/">Per le fasi di progettazione e redazione capitolato /definizione dell'oggetto del contratto, individuazione fornitore: tutti gli uffici competenti.<text:line-break/></text:a></text:p>
          </table:table-cell>
          <table:table-cell office:value-type="string" table:style-name="ce37">
            <text:p>Per le fasi di verifica dei requisiti e affidamento:<text:s/></text:p>
            <text:p>DIPARTIMENTO AFFARI GENERALI - beni e servizi</text:p>
            <text:p>Responsabile del procedimento: Roberto Bettaglio</text:p>
            <text:p>tel. 02 67404 232 - roberto.bettaglio@ersaf.lombardia.it</text:p>
            <text:p/>
            <text:p>DIPARTIMENTO MONTAGNA E FORESTE - lavori</text:p>
            <text:p>Responsabile del procedimento: Luca Grimaldi</text:p>
            <text:p>tel. 02 67404 216 - luca.grimaldi@ersaf.lombardia.it</text:p>
          </table:table-cell>
          <table:table-cell office:value-type="string" table:style-name="ce12">
            <text:p>Invio di pec/email ordinarie; Contatto telefonico.- piattaforma SINTEL</text:p>
          </table:table-cell>
          <table:table-cell office:value-type="string" table:style-name="ce10">
            <text:p>Come da d.lgs. 36/2023</text:p>
          </table:table-cell>
          <table:table-cell office:value-type="string" table:style-name="ce10">
            <text:p>n.a.</text:p>
          </table:table-cell>
          <table:table-cell office:value-type="string" table:style-name="ce12">
            <text:p>Ricorso al TAR (Tribunale Amministrativo Regionale) con notificazione entro il termine di 30 gg. decorrenti dal momento in cui l'operatore interessato ha ricevuto la comunicazione dell'aggiudicazione definitiva della gara ad un soggetto diverso. Le controversie inerenti all'esecuzione del contratto sono devolute al giudice ordinario.</text:p>
          </table:table-cell>
          <table:table-cell office:value-type="string" table:style-name="ce20">
            <text:p>Piattaforma SINTEL</text:p>
          </table:table-cell>
          <table:table-cell office:value-type="string" table:style-name="ce10">
            <text:p>n.a.</text:p>
          </table:table-cell>
          <table:table-cell table:number-columns-repeated="16373" table:style-name="ce1"/>
        </table:table-row>
        <table:table-row table:style-name="ro35">
          <table:table-cell table:style-name="ce26"/>
          <table:table-cell office:value-type="string" table:style-name="ce27">
            <text:p>Vendita legname foreste demaniali<text:span text:style-name="T4"><text:s/></text:span></text:p>
          </table:table-cell>
          <table:table-cell office:value-type="string" table:style-name="ce28">
            <text:p>La vendita di prodotti legnosi del patrimonio forestale regionale comprende: la vendita proveniente da tagli boschivi realizzati direttamente da ERSAF posti sul letto di caduta od esboscati; il legname presente in piedi nei boschi che dovrà essere oggetto di utilizzazione; piante vive o morte, paleria, materiali legnosi vari, ecc. Modalità di vendita: trattativa privata (vendita lotti allestiti); DGR VII/15276/2003 (concessione temporanea di terreni); DGR V/13596/1991 (vendita di lotti boschivi in piedi).</text:p>
            <text:p><text:span text:style-name="T2">Riferimenti normativi:</text:span><text:span text:style-name="T2"/></text:p>
            <text:p>- R.D. Regolamento di Contabilità dello Stato, approvato con R.D. 23 maggio 1924 n. 827;<text:span text:style-name="T2"/></text:p>
            <text:p><text:span text:style-name="T2">-<text:s/></text:span>L. 97/994; d.lgs. 228/2001;</text:p>
            <text:p>- l.r. 31/2008;</text:p>
            <text:p>- DGR V/13596/1991; DGR VII/15276/2003;</text:p>
            <text:p>-<text:s/><text:span text:style-name="T6">Deliberazione CdA ERSAF n. II/85/2009 - Criteri e modalità vendita di materiale legnoso nelle Foreste di Lombardia</text:span></text:p>
          </table:table-cell>
          <table:table-cell office:value-type="string" table:style-name="ce9">
            <text:p>DIPARTIMENTO MONTAGNA E FORESTE</text:p>
            <text:p>Responsabile del procedimento: Luca Grimaldi</text:p>
            <text:p>tel. 02 67404 216 - luca.grimaldi@ersaf.lombardia.it</text:p>
            <text:p/>
            <text:p>STRUTTURA BIODIVERSITA' E FORESTE</text:p>
            <text:p>Responsabile del procedimento: Bruna Comini</text:p>
            <text:p>tel. 02 67404 479 - bruna.comini@ersaf.lombardia.it<text:s/></text:p>
            <text:p><text:s text:c="726"/>STRUTTURA ASSISTENZA TECNICA E FORESTE: <text:s/>Gianluca Gaiani</text:p>
            <text:p>tel. <text:s text:c="2"/>02 67404 242 - gianluca.gaiani@ersaf.lombardia.it</text:p>
            <text:p/>
          </table:table-cell>
          <table:table-cell office:value-type="string" table:style-name="ce29">
            <text:p>n.a.</text:p>
          </table:table-cell>
          <table:table-cell office:value-type="string" table:style-name="ce21">
            <text:p>Invio di pec/email ordinarie; Contatto telefonico.</text:p>
          </table:table-cell>
          <table:table-cell office:value-type="string" table:style-name="ce21">
            <text:p>Indicato nell'avviso di asta pubblica</text:p>
          </table:table-cell>
          <table:table-cell office:value-type="string" table:style-name="ce29">
            <text:p>n.a.</text:p>
          </table:table-cell>
          <table:table-cell office:value-type="string" table:style-name="ce21">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style-name="ce29">
            <text:p>n.a.</text:p>
          </table:table-cell>
          <table:table-cell office:value-type="string" table:style-name="ce21">
            <text:p>Pagamento del legname tramite bonifico bancario (come da indicazioni dell'Ente)</text:p>
          </table:table-cell>
          <table:table-cell table:number-columns-repeated="16373" table:style-name="ce52"/>
        </table:table-row>
        <table:table-row table:style-name="ro36">
          <table:table-cell table:number-columns-spanned="1" table:number-rows-spanned="2" table:style-name="ce41"/>
          <table:table-cell office:value-type="string" table:number-columns-spanned="1" table:number-rows-spanned="2" table:style-name="ce48">
            <text:p>Concessione di immobili del Demanio Forestale Regionale di proprietà di R.L. non destinati ad attività di alpeggio<text:s/></text:p>
          </table:table-cell>
          <table:table-cell office:value-type="string" table:number-columns-spanned="1" table:number-rows-spanned="2" table:style-name="ce59">
            <text:p>Il procedimento riguarda la concessione di immobili del Demanio Forestale Regionale di proprietà della Regione Lombardia non destinati ad attività alpeggio ma all'esercizio di attività compatibili con le funzioni svolte dalla Foreste di Lombardia. Le condizioni di concessione e le prescrizioni di ordine tecnico-amministrativo ed economico per lo svolgimento delle attività sono definite e regolamentate dallo specifico capitolato. Le concessioni possono essere originata: a) dalla volontà di ERSAF di mettere a bando un fabbricato con una specifica finalità di promozione e valorizzazione; b) dalla richiesta di un soggetto titolato che chiede ad ERSAF la concessione di un fabbricato.<text:s/></text:p>
            <text:p><text:span text:style-name="T2">Riferimenti normativi:<text:s/></text:span><text:span text:style-name="T2"/></text:p>
            <text:p>- l.r. 36/1994;</text:p>
            <text:p>-<text:s/><text:span text:style-name="T6">Delibera CdA ERSAF n. II/330/2012 - Criteri per la concessione di immobili del Demanio Forestale Regionale di proprietà di Regione Lombardia non destinati alle attività di alpeggio.</text:span></text:p>
          </table:table-cell>
          <table:table-cell office:value-type="string" table:number-columns-spanned="1" table:number-rows-spanned="2" table:style-name="ce59">
            <text:p>DIPARTIMENTO MONTAGNA E FORESTE</text:p>
            <text:p>Responsabile del procedimento: Luca Grimaldi</text:p>
            <text:p>tel. 02 67404 216 - luca.grimaldi@ersaf.lombardia.it</text:p>
            <text:p/>
            <text:p>STRUTTURA BIODIVERSITA' E FORESTE</text:p>
            <text:p>Responsabile del procedimento: Bruna Comini</text:p>
            <text:p>tel. 02 67404 479 - bruna.comini@ersaf.lombardia.it</text:p>
            <text:p/>
            <text:p>STRUTTURA ASSISTENZA TECNICA E FORESTE: <text:s/>Gianluca Gaiani<text:s/></text:p>
            <text:p>tel. <text:s text:c="2"/>02 67404 242 - gianluca.gaiani@ersaf.lombardia.it</text:p>
          </table:table-cell>
          <table:table-cell office:value-type="string" table:number-columns-spanned="1" table:number-rows-spanned="2" table:style-name="ce60">
            <text:p>n.a.</text:p>
          </table:table-cell>
          <table:table-cell office:value-type="string" table:style-name="ce53">
            <text:p>Sito istituzionale - avvisi e bandi</text:p>
          </table:table-cell>
          <table:table-cell office:value-type="string" table:number-columns-spanned="1" table:number-rows-spanned="2" table:style-name="ce61">
            <text:p>180 gg. naturali e consecutivi dalla data di scadenza del termine di presentazione delle offerte</text:p>
          </table:table-cell>
          <table:table-cell office:value-type="string" table:number-columns-spanned="1" table:number-rows-spanned="2" table:style-name="ce60">
            <text:p>n.a.</text:p>
          </table:table-cell>
          <table:table-cell office:value-type="string" table:style-name="ce54">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number-columns-spanned="1" table:number-rows-spanned="2" table:style-name="ce60">
            <text:p>n.a.</text:p>
          </table:table-cell>
          <table:table-cell office:value-type="string" table:number-columns-spanned="1" table:number-rows-spanned="2" table:style-name="ce61">
            <text:p>Versamento canone di concessione tramite bonifico bancario (come da indicazioni dell'Ente)</text:p>
          </table:table-cell>
          <table:table-cell table:number-columns-repeated="16373" table:style-name="ce30"/>
        </table:table-row>
        <table:table-row table:style-name="ro37" table:visibility="collapse">
          <table:covered-table-cell/>
          <table:covered-table-cell/>
          <table:covered-table-cell/>
          <table:covered-table-cell/>
          <table:covered-table-cell/>
          <table:table-cell office:value-type="string" table:style-name="ce21">
            <text:p>Invio di pec/email ordinarie; Contatto telefonico.</text:p>
          </table:table-cell>
          <table:covered-table-cell/>
          <table:covered-table-cell/>
          <table:table-cell table:style-name="ce47"/>
          <table:covered-table-cell/>
          <table:covered-table-cell/>
          <table:table-cell table:number-columns-repeated="16373" table:style-name="ce30"/>
        </table:table-row>
        <table:table-row table:style-name="ro17">
          <table:table-cell table:number-columns-spanned="1" table:number-rows-spanned="2" table:style-name="ce62"/>
          <table:table-cell office:value-type="string" table:number-columns-spanned="1" table:number-rows-spanned="2" table:style-name="ce48">
            <text:p>Concessione malghe e alpeggi di proprietà regionale<text:s/></text:p>
          </table:table-cell>
          <table:table-cell office:value-type="string" table:number-columns-spanned="1" table:number-rows-spanned="2" table:style-name="ce59">
            <text:p>L'Ente gestisce alpeggi di proprietà regionale; trattasi di malghe di varia ampiezza distribuite nelle foreste di Lombardia della montagna lombarda. Esse sono oggetto di concessione ad aziende agricole e concorrono per la loro destinazione a riqualificare il tessuto socio-economico del territorio. La scelta del concessionario avviene tramite procedure a evidenza pubblica.<text:s/></text:p>
            <text:p><text:span text:style-name="T2">Riferimenti normativi:</text:span><text:span text:style-name="T2"/></text:p>
            <text:p><text:span text:style-name="T2">-</text:span><text:s/>d.lgs. 228/2001, art. 6; L. 567/1962; L. 11/1971, L. 203/1982;<text:s/></text:p>
            <text:p>-<text:span text:style-name="T6"><text:s/>delibera CdA ERSAF n. V/17/2023 - Criteri e modalità per la concessione di malghe e degli alpeggi di proprietà di Regione Lombardia per l'esercizio di attività di alpeggio</text:span><text:span text:style-name="T6"/></text:p>
            <text:p><text:span text:style-name="T5">-</text:span><text:s/>D.G.R. <text:s/>n. XI/1209/2019 - Approvazione Linee guida per la gestione delle malghe e l'esercizio dell'attività di alpeggio<text:s/></text:p>
          </table:table-cell>
          <table:table-cell office:value-type="string" table:number-columns-spanned="1" table:number-rows-spanned="2" table:style-name="ce59">
            <text:p>DIPARTIMENTO MONTAGNA E FORESTE</text:p>
            <text:p>Responsabile del procedimento: Luca Grimaldi</text:p>
            <text:p>tel. 02 67404 216 - luca.grimaldi@ersaf.lombardia.it</text:p>
            <text:p/>
            <text:p>STRUTTURA BIODIVERSITA' E FORESTE</text:p>
            <text:p>Responsabile del procedimento: Bruna Comini</text:p>
            <text:p>tel. 02 67404 479 - bruna.comini@ersaf.lombardia.it</text:p>
            <text:p/>
            <text:p>STRUTTURA ASSISTENZA TECNICA E FORESTE: <text:s/>Gianluca Gaiani</text:p>
            <text:p>tel. <text:s text:c="2"/>02 67404 242 - gianluca.gaiani@ersaf.lombardia.it</text:p>
          </table:table-cell>
          <table:table-cell office:value-type="string" table:number-columns-spanned="1" table:number-rows-spanned="2" table:style-name="ce60">
            <text:p>n.a.</text:p>
          </table:table-cell>
          <table:table-cell office:value-type="string" table:style-name="ce53">
            <text:p>Sito istituzionale - avvisi e bandi</text:p>
          </table:table-cell>
          <table:table-cell office:value-type="string" table:number-columns-spanned="1" table:number-rows-spanned="2" table:style-name="ce61">
            <text:p>Concessioni mediante asta pubblica: 30 gg. per la presentazione dell'offerta;</text:p>
            <text:p>Concessioni a trattativa privata previa gara ufficiosa: 15 gg. per la presentazione delle offerte.</text:p>
          </table:table-cell>
          <table:table-cell office:value-type="string" table:number-columns-spanned="1" table:number-rows-spanned="2" table:style-name="ce60">
            <text:p>n.a.</text:p>
          </table:table-cell>
          <table:table-cell office:value-type="string" table:number-columns-spanned="1" table:number-rows-spanned="2" table:style-name="ce61">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number-columns-spanned="1" table:number-rows-spanned="2" table:style-name="ce60">
            <text:p>n.a.</text:p>
          </table:table-cell>
          <table:table-cell office:value-type="string" table:number-columns-spanned="1" table:number-rows-spanned="2" table:style-name="ce61">
            <text:p>Versamento canone di concessione tramite bonifico bancario (come da indicazioni dell'Ente)</text:p>
          </table:table-cell>
          <table:table-cell table:number-columns-repeated="16373" table:style-name="ce52"/>
        </table:table-row>
        <table:table-row table:style-name="ro38" table:visibility="collapse">
          <table:covered-table-cell/>
          <table:covered-table-cell/>
          <table:covered-table-cell/>
          <table:covered-table-cell/>
          <table:covered-table-cell/>
          <table:table-cell office:value-type="string" table:style-name="ce21">
            <text:p>Invio di pec/email ordinarie; Contatto telefonico.</text:p>
          </table:table-cell>
          <table:covered-table-cell/>
          <table:covered-table-cell/>
          <table:covered-table-cell/>
          <table:covered-table-cell/>
          <table:covered-table-cell/>
          <table:table-cell table:number-columns-repeated="16373" table:style-name="ce52"/>
        </table:table-row>
        <table:table-row table:style-name="ro39">
          <table:table-cell table:style-name="ce6"/>
          <table:table-cell office:value-type="string" table:style-name="ce27">
            <text:p>Contratti di sponsorizzazione<text:s/></text:p>
          </table:table-cell>
          <table:table-cell office:value-type="string" table:style-name="ce8">
            <text:p>- decreto n. 246/2025 - Regolamento per la disciplina e la gestione dei contratti di sponsorizzazione<text:s/></text:p>
          </table:table-cell>
          <table:table-cell office:value-type="string" table:style-name="ce16">
            <text:p>Direzione Parco delo Stelvio</text:p>
            <text:p>Responsbaile del procedimento: Franco Claretti</text:p>
            <text:p>tel. 02 67404442; 0342 900842 - franco.claretti@ersaf.lombardia.it</text:p>
          </table:table-cell>
          <table:table-cell office:value-type="string" table:style-name="ce10">
            <text:p>n.a.</text:p>
          </table:table-cell>
          <table:table-cell office:value-type="string" table:style-name="ce21">
            <text:p>Invio di pec/email ordinarie; Contatto telefonico.</text:p>
          </table:table-cell>
          <table:table-cell office:value-type="string" table:style-name="ce12">
            <text:p>Per importi superriori a Euro 40.000, pubblicazione avviso per 30 gg.</text:p>
          </table:table-cell>
          <table:table-cell office:value-type="string" table:style-name="ce13">
            <text:p>n.a.</text:p>
          </table:table-cell>
          <table:table-cell office:value-type="string" table:style-name="ce12">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style-name="ce13">
            <text:p>n.a.</text:p>
          </table:table-cell>
          <table:table-cell office:value-type="string" table:style-name="ce17">
            <text:p>Versamento del contributo tramite bonifico bancari (come da indicazioni dell'Ente)</text:p>
          </table:table-cell>
          <table:table-cell table:number-columns-repeated="16373" table:style-name="ce15"/>
        </table:table-row>
        <table:table-row table:style-name="ro40">
          <table:table-cell table:style-name="ce6"/>
          <table:table-cell office:value-type="string" table:style-name="ce27">
            <text:p>Riconoscimento indennizzi per danni da ungulati selvatici nel Parco dello Stelvio<text:s/></text:p>
            <text:p/>
          </table:table-cell>
          <table:table-cell office:value-type="string" table:style-name="ce8">
            <text:p>Nell'ambito del versante lombardo del Parco Nazionale dello Stelvio l'indennizzo dei danni arrecati dagli ungulati selvatici alle colture agrarie viene effettuato ai sensi dell'art. 15 della L. 394/91.</text:p>
            <text:p><text:span text:style-name="T2">Riferimenti normativi:</text:span><text:span text:style-name="T2"/></text:p>
            <text:p>- <text:s/>L. 394/91, art. 15;<text:s/></text:p>
            <text:p>-<text:s/><text:span text:style-name="T6">decreto ERSAF n. 666/2024 - Regolamento per la concessione di indennizzi e sovvenzioni per danni arrecati dagli ungulati selvatici</text:span>.</text:p>
          </table:table-cell>
          <table:table-cell office:value-type="string" table:style-name="ce16">
            <text:p>Direzione Parco delo Stelvio</text:p>
            <text:p>Responsbaile del procedimento: Franco Claretti</text:p>
            <text:p>tel. 02 67404442; 0342 900842 - franco.claretti@ersaf.lombardia.it</text:p>
          </table:table-cell>
          <table:table-cell office:value-type="string" table:style-name="ce10">
            <text:p>n.a.</text:p>
          </table:table-cell>
          <table:table-cell office:value-type="string" table:style-name="ce21">
            <text:p>Invio di pec/email ordinarie; Contatto telefonico.</text:p>
          </table:table-cell>
          <table:table-cell office:value-type="string" table:style-name="ce12">
            <text:p>Liquidazione:</text:p>
            <text:p>- entro il 31 dicembre di ogni anno per danni da brucamenti ai prati a sfalcio;</text:p>
            <text:p>- entro 120 gg. dalla denuncia del danno per danni da consumo <text:s/>e calpestio a produzioni agricole di interesse economico.</text:p>
          </table:table-cell>
          <table:table-cell office:value-type="string" table:style-name="ce10">
            <text:p>n.a.</text:p>
          </table:table-cell>
          <table:table-cell office:value-type="string" table:style-name="ce12">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style-name="ce13">
            <text:p>n.a.</text:p>
          </table:table-cell>
          <table:table-cell office:value-type="string" table:style-name="ce10">
            <text:p>n.a.</text:p>
          </table:table-cell>
          <table:table-cell table:number-columns-repeated="16373" table:style-name="ce1"/>
        </table:table-row>
        <table:table-row table:style-name="ro18">
          <table:table-cell table:style-name="ce6"/>
          <table:table-cell office:value-type="string" table:style-name="ce27">
            <text:p>Contributi per tipologie costruttive tradizionali nel Parco dello Stelvio<text:span text:style-name="T6"><text:s/></text:span><text:span text:style-name="T6"/></text:p>
            <text:p/>
          </table:table-cell>
          <table:table-cell office:value-type="string" table:style-name="ce8">
            <text:p>La procedura disciplina i criteri, le modalità e le procedure per la concessione di contributi volti al mantenimento di tipologie costruttive tradizionali (mantenimento e costruzione di tetti in scandole e beole, interventi per la tutela del paesaggio antropico)</text:p>
            <text:p><text:span text:style-name="T2">Riferimenti normativi:</text:span><text:span text:style-name="T2"/></text:p>
            <text:p>- <text:s/>L. 394/91;<text:s/></text:p>
            <text:p>-<text:span text:style-name="T6"><text:s/>decreto ERSAF n. 1152/2019 - Regolamento per l'erogazione di contributi relativi all'utilizzo di tipologie costruttive tradizionali<text:s/></text:span></text:p>
          </table:table-cell>
          <table:table-cell office:value-type="string" table:style-name="ce16">
            <text:p>Direzione Parco delo Stelvio</text:p>
            <text:p>Responsbaile del procedimento: Franco Claretti</text:p>
            <text:p>tel. 02 67404442; 0342 900842 - franco.claretti@ersaf.lombardia.it</text:p>
          </table:table-cell>
          <table:table-cell office:value-type="string" table:style-name="ce10">
            <text:p>n.a.</text:p>
          </table:table-cell>
          <table:table-cell office:value-type="string" table:style-name="ce21">
            <text:p>Invio di pec/email ordinarie; Contatto telefonico.</text:p>
          </table:table-cell>
          <table:table-cell office:value-type="string" table:style-name="ce12">
            <text:p>Le domande vanno presentate esclusivamente dal 01/01 al 30/09 di ogni anno; entro il 30/11 gli uffici competenti effettueranno l'istruttoria delle domande ed entro la fine dell'anno viene data comunicazione dell'assegnazione definitiva del contributo ai beneficiari. I lavori dovranno essere ultimati e rendicontati entro il 31/12 del secondo anno sucessivo a quello di presentazione della domanda.<text:s/></text:p>
          </table:table-cell>
          <table:table-cell office:value-type="string" table:style-name="ce10">
            <text:p>n.a.</text:p>
          </table:table-cell>
          <table:table-cell office:value-type="string" table:style-name="ce12">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style-name="ce13">
            <text:p>n.a.</text:p>
          </table:table-cell>
          <table:table-cell office:value-type="string" table:style-name="ce10">
            <text:p>n.a.</text:p>
          </table:table-cell>
          <table:table-cell table:number-columns-repeated="16373" table:style-name="ce1"/>
        </table:table-row>
        <table:table-row table:style-name="ro41">
          <table:table-cell table:style-name="ce6"/>
          <table:table-cell office:value-type="string" table:style-name="ce27">
            <text:p>Concessione contributi a enti, associazioni e privati</text:p>
          </table:table-cell>
          <table:table-cell office:value-type="string" table:style-name="ce50">
            <text:p><text:span text:style-name="T4">L'Ente concede sovvenzioni, contributi, vantaggi economici a enti, associazioni, privati per interventi, opere, iniziatiae e attività produttive nei settori compatibili con finalità istituzionali.<text:s/></text:span><text:span text:style-name="T4"/></text:p>
            <text:p>Riferimenti normativi.</text:p>
            <text:p>-<text:span text:style-name="T4"><text:s/>Decreto 125/2023 - Regolamento PER LA CONCESSIONE DI</text:span><text:span text:style-name="T4"/></text:p>
            <text:p><text:span text:style-name="T4">CONTRIBUTI, ALTRI BENEFICI ECONOMICI, PATROCINI E UTILIZZO DEL</text:span><text:span text:style-name="T4"/></text:p>
            <text:p><text:span text:style-name="T4">LOGO DEL PARCO A ENTI, ASSOCIAZIONI, PRIVATI ECC. DA APPLICARSI</text:span><text:span text:style-name="T4"/></text:p>
            <text:p><text:span text:style-name="T4">A CURA DELLA DIREZIONE PARCO DELLO STELVIO.</text:span><text:span text:style-name="T4"/></text:p>
            <text:p/>
          </table:table-cell>
          <table:table-cell office:value-type="string" table:style-name="ce16">
            <text:p>Direzione Parco delo Stelvio</text:p>
            <text:p>Responsbaile del procedimento: Franco Claretti</text:p>
            <text:p>tel. 02 67404442; 0342 900842 - franco.claretti@ersaf.lombardia.it</text:p>
          </table:table-cell>
          <table:table-cell office:value-type="string" table:style-name="ce10">
            <text:p>n.a.</text:p>
          </table:table-cell>
          <table:table-cell office:value-type="string" table:style-name="ce21">
            <text:p>Invio di pec/email ordinarie; Contatto telefonico.</text:p>
          </table:table-cell>
          <table:table-cell office:value-type="string" table:style-name="ce12">
            <text:p>Liquidazione previo accertamento dell'effettiva realizzazione delle iniziative <text:s/>finanziate e rendicontazione delle spese da parte del beneficiario.</text:p>
          </table:table-cell>
          <table:table-cell office:value-type="string" table:style-name="ce13">
            <text:p>n.a.</text:p>
          </table:table-cell>
          <table:table-cell office:value-type="string" table:style-name="ce12">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style-name="ce13">
            <text:p>n.a.</text:p>
          </table:table-cell>
          <table:table-cell office:value-type="string" table:style-name="ce10">
            <text:p>n.a.</text:p>
          </table:table-cell>
          <table:table-cell table:number-columns-repeated="16373" table:style-name="ce1"/>
        </table:table-row>
        <table:table-row table:style-name="ro42">
          <table:table-cell table:style-name="ce6"/>
          <table:table-cell office:value-type="string" table:style-name="ce27">
            <text:p>Concessione in comodato materiali prevenzione grandi carnivori Parco dello Stelvio</text:p>
          </table:table-cell>
          <table:table-cell office:value-type="string" table:style-name="ce50">
            <text:p><text:span text:style-name="T4">L'Ente concede in comodto d'uso materiali per la prevenzione e la mitigazione dei danni dovuti al ritorno dei grandi predatori all’interno dell’area protetta Parco Nazionale dello Stelvio.</text:span><text:span text:style-name="T4"/></text:p>
            <text:p>Riferimenti normativi:</text:p>
            <text:p><text:span text:style-name="T4">- decreto n. 6477 del 24/04/2024 del Coordinamento degli Uffici Territoriali Regionali e Gestione Fondo Comuni Confinanti di Regione Lombardia,</text:span></text:p>
          </table:table-cell>
          <table:table-cell office:value-type="string" table:style-name="ce16">
            <text:p>Direzione Parco delo Stelvio</text:p>
            <text:p>Responsbaile del procedimento: Franco Claretti</text:p>
            <text:p>tel. 02 67404442; 0342 900842 - franco.claretti@ersaf.lombardia.it</text:p>
          </table:table-cell>
          <table:table-cell office:value-type="string" table:style-name="ce10">
            <text:p>n.a.</text:p>
          </table:table-cell>
          <table:table-cell office:value-type="string" table:style-name="ce21">
            <text:p>Invio di pec/email ordinarie; Contatto telefonico.</text:p>
          </table:table-cell>
          <table:table-cell table:style-name="ce10"/>
          <table:table-cell office:value-type="string" table:style-name="ce13">
            <text:p>n.a.</text:p>
          </table:table-cell>
          <table:table-cell office:value-type="string" table:style-name="ce12">
            <text:p>1) richiesta intervento al Difensore civico regionale competente per territorio;</text:p>
            <text:p>2) ricorso amministrativo ordinario (al superiore gerarchico);</text:p>
            <text:p>3) ricorso giurisdizionale al TAR entro 60 gg. dall'atto da contestare (ed eventuale ricorso in appello al Consiglio di Stato).</text:p>
          </table:table-cell>
          <table:table-cell office:value-type="string" table:style-name="ce13">
            <text:p>n.a.</text:p>
          </table:table-cell>
          <table:table-cell office:value-type="string" table:style-name="ce10">
            <text:p>n.a.</text:p>
          </table:table-cell>
          <table:table-cell table:number-columns-repeated="16373" table:style-name="ce1"/>
        </table:table-row>
        <table:table-row table:style-name="ro23">
          <table:table-cell table:style-name="ce38"/>
          <table:table-cell table:style-name="ce52"/>
          <table:table-cell table:style-name="ce40"/>
          <table:table-cell table:number-columns-repeated="4" table:style-name="ce39"/>
          <table:table-cell table:style-name="ce55"/>
          <table:table-cell table:number-columns-repeated="16376" table:style-name="ce39"/>
        </table:table-row>
        <table:table-row table:number-rows-repeated="1048552" table:style-name="ro23">
          <table:table-cell table:number-columns-repeated="16384"/>
        </table:table-row>
        <table:named-expressions>
          <table:named-range table:name="Print_Area" table:cell-range-address="'D''UFFICIO'.$A$1:'D''UFFICIO'.$K$17" table:base-cell-address="'D''UFFICIO'.$A$1"/>
          <table:named-expression table:name="rifn30" table:expression="of:=['D''UFFICIO'.#REF!]" table:base-cell-address="AD_ISTANZA_DI_PARTE.$A$1"/>
          <table:named-range table:name="Print_Titles" table:cell-range-address="'D''UFFICIO'.$A$1:'D''UFFICIO'.$XFD$1" table:base-cell-address="'D''UFFICIO'.$A$1"/>
        </table:named-expressions>
      </table:table>
      <table:database-ranges>
        <table:database-range table:target-range-address="AD_ISTANZA_DI_PARTE.B1:AD_ISTANZA_DI_PARTE.L25" table:display-filter-buttons="true"/>
        <table:database-range table:target-range-address="'D''UFFICIO'.B1:'D''UFFICIO'.K17"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Collegamento_32_ipertestuale" style:display-name="Collegamento ipertestuale"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196850393700787in" fo:margin-bottom="0in" fo:margin-left="0.118110236220472in" fo:margin-right="0.118110236220472in" style:print-orientation="landscape" style:print-page-order="ttb" style:first-page-number="continue" style:scale-to="45%" style:table-centering="both"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style style:name="T1" style:family="text">
      <style:text-properties fo:color="#000000" style:font-name="Aptos Narrow" style:font-name-asian="Aptos Narrow" style:font-name-complex="Aptos Narrow" fo:font-size="11pt" style:font-size-asian="11pt" style:font-size-complex="11pt" fo:font-weight="bold" style:font-weight-asian="bold" style:font-weight-complex="bold" style:font-family-generic="swiss"/>
    </style:style>
  </office:automatic-styles>
  <office:master-styles>
    <style:master-page style:name="mp1" style:page-layout-name="pm1">
      <style:header>
        <style:region-left>
          <text:p><text:span text:style-name="T1">Allegato</text:span><text:span text:style-name="T1"> </text:span><text:span text:style-name="T1">A</text:span><text:span text:style-name="T1"> </text:span><text:span text:style-name="T1">-</text:span><text:span text:style-name="T1"> </text:span><text:span text:style-name="T1">Procedimenti</text:span><text:span text:style-name="T1"> </text:span><text:span text:style-name="T1">amministrativi</text:span><text:span text:style-name="T1"> </text:span><text:span text:style-name="T1">ERSAF</text:span></text:p>
          <text:p/>
        </style:region-left>
      </style:header>
      <style:header-left style:display="false"/>
      <style:header-first/>
      <style:footer>
        <text:p>Pagina <text:page-number>1</text:page-number><text:s/>di<text:s/><text:page-count>99</text:page-count></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328</meta:generator>
    <meta:initial-creator>claudio.balasini</meta:initial-creator>
    <dc:creator>Nava Monica</dc:creator>
    <meta:creation-date>2015-01-28T10:41:44Z</meta:creation-date>
    <dc:date>2025-12-10T09:18:30Z</dc:date>
    <meta:print-date>2025-12-05T09:31:28Z</meta:print-date>
  </office:meta>
</office:document-meta>
</file>