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start" fo:margin-left="0.353cm"/>
    </style:style>
    <style:style style:name="ce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.353cm"/>
    </style:style>
    <style:style style:name="ce8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start" fo:margin-left="0.353cm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start" fo:margin-left="0.353cm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start" fo:margin-left="0.353cm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2pt solid #000000" fo:border-bottom="thin dotted #000000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thin dotted #000000" fo:border-left="2pt solid #000000" fo:border-right="2pt solid #000000" style:vertical-align="middle" fo:wrap-option="wrap" style:repeat-content="false"/>
      <style:paragraph-properties fo:text-align="start" fo:margin-left="0.353cm"/>
    </style:style>
    <style:style style:name="ce20" style:family="table-cell" style:parent-style-name="Default" style:data-style-name="N0">
      <style:table-cell-properties fo:border-top="2pt solid #000000" fo:border-bottom="thin dotted #000000" fo:border-left="none" fo:border-right="2pt solid #000000" style:vertical-align="middle" fo:wrap-option="wrap" style:repeat-content="false"/>
      <style:paragraph-properties fo:text-align="start" fo:margin-left="0.353cm"/>
    </style:style>
    <style:style style:name="ce21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start" fo:margin-left="0.353cm"/>
    </style:style>
    <style:style style:name="ce22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start" fo:margin-left="0.353cm"/>
    </style:style>
    <style:style style:name="ce2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.353cm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.353cm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dotte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6.111875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7.9375cm"/>
    </style:style>
    <style:style style:name="ro1" style:family="table-row">
      <style:table-row-properties style:row-height="28.15pt" style:use-optimal-row-height="false" fo:break-before="auto"/>
    </style:style>
    <style:style style:name="ro2" style:family="table-row">
      <style:table-row-properties style:row-height="40.9pt" style:use-optimal-row-height="false" fo:break-before="auto"/>
    </style:style>
    <style:style style:name="ro3" style:family="table-row">
      <style:table-row-properties style:row-height="117.75pt" style:use-optimal-row-height="false" fo:break-before="auto"/>
    </style:style>
    <style:style style:name="ro4" style:family="table-row">
      <style:table-row-properties style:row-height="123.75pt" style:use-optimal-row-height="false" fo:break-before="auto"/>
    </style:style>
    <style:style style:name="ro5" style:family="table-row">
      <style:table-row-properties style:row-height="58.1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52.5pt" style:use-optimal-row-height="false" fo:break-before="auto"/>
    </style:style>
    <style:style style:name="ro10" style:family="table-row">
      <style:table-row-properties style:row-height="78.75pt" style:use-optimal-row-height="false" fo:break-before="auto"/>
    </style:style>
    <style:style style:name="ro11" style:family="table-row">
      <style:table-row-properties style:row-height="43.5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mp2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l_202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16376" table:default-cell-style-name="ce1"/>
        <table:table-row table:style-name="ro1">
          <table:table-cell office:value-type="string" table:number-columns-spanned="5" table:number-rows-spanned="1" table:style-name="ce10">
            <text:p>Criteri dei sistemi di misurazione e valutazione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PARAMETRO</text:p>
          </table:table-cell>
          <table:table-cell office:value-type="string" table:style-name="ce3">
            <text:p>dirigenti</text:p>
          </table:table-cell>
          <table:table-cell office:value-type="string" table:style-name="ce3">
            <text:p>responsabili p.o./e.q.</text:p>
          </table:table-cell>
          <table:table-cell office:value-type="string" table:number-columns-spanned="2" table:number-rows-spanned="1" table:style-name="ce11">
            <text:p>personale del comparto</text:p>
            <text:p>Funzioni Locali e Agricolo-forestale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style-name="ce4">
            <text:p>INDIVIDUALE</text:p>
          </table:table-cell>
          <table:table-cell office:value-type="string" table:style-name="ce5">
            <text:p><text:span text:style-name="T3">Parametro A - 70%:</text:span><text:s/>valorizza il contributo del lavoro specifico del Dirigente (obiettivi individuali) anche riferito alla realizzazione dei risultati attesi (A1 - 60%) e i comportamenti organizzativi individuali (A2 - 10%)</text:p>
          </table:table-cell>
          <table:table-cell office:value-type="string" table:style-name="ce5">
            <text:p><text:span text:style-name="T3">Parametro A - 60%:</text:span><text:s/>obiettivi individuali - valorizza il contributo dato all’avanzamento del lavoro specifico del dirigente di riferimento</text:p>
          </table:table-cell>
          <table:table-cell office:value-type="string" table:number-columns-spanned="2" table:number-rows-spanned="1" table:style-name="ce12">
            <text:p><text:span text:style-name="T3">Parametro A - 40%:</text:span><text:s/>valuta il livello e la qualità di conseguimento delle attività assegnate (24%) e il comportamento organizzativo individuale (16%)</text:p>
          </table:table-cell>
          <table:covered-table-cell/>
          <table:table-cell table:number-columns-repeated="16379"/>
        </table:table-row>
        <table:table-row table:style-name="ro4">
          <table:table-cell office:value-type="string" table:style-name="ce6">
            <text:p>COLLETTIVO</text:p>
          </table:table-cell>
          <table:table-cell office:value-type="string" table:style-name="ce7">
            <text:p><text:span text:style-name="T3">Performance organizzativa - 30%:</text:span><text:span text:style-name="T3"/></text:p>
            <text:p>valorizza i risultati riferiti ad obiettivi di Ente e sulle priorità di programma, in linea col PRS/obiettivi del Direttore, con valenza interna/esterna</text:p>
          </table:table-cell>
          <table:table-cell office:value-type="string" table:style-name="ce8">
            <text:p><text:span text:style-name="T3">Performance organizzativa - 40%:<text:s/></text:span>valorizza il contributo dato al raggiungimento di obiettivi di Ente atti a garantire l'efficienza e l'efficacia dell'organizzazione</text:p>
          </table:table-cell>
          <table:table-cell office:value-type="string" table:number-columns-spanned="2" table:number-rows-spanned="1" table:style-name="ce13">
            <text:p><text:span text:style-name="T3">Performance organizzativa - 60%:<text:s/></text:span>valorizza il contributo dato al raggiungimento di obiettivi di Ente atti a garantire l’efficienza e l’efficacia dell’organizzazione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number-columns-spanned="4" table:number-rows-spanned="1" table:style-name="ce14">
            <text:p>Al raggiungimento degli obiettivi, opportunamente misurati e valutati, è collegata la liquidazione del trattamento accessorio di dirigenti, titolari di Posizioni Organizzativa/Incarichi di Elevata Qualificazione e personale di comparto, nei limiti delle risorse disponibili, nel rispetto del principio della valorizzazione del merito e della professionalità.</text:p>
          </table:table-cell>
          <table:covered-table-cell table:number-columns-repeated="3"/>
          <table:table-cell table:style-name="ce9"/>
          <table:table-cell table:number-columns-repeated="16379"/>
        </table:table-row>
        <table:table-row table:number-rows-repeated="1048571" table:style-name="ro6">
          <table:table-cell table:number-columns-repeated="16384"/>
        </table:table-row>
        <table:named-expressions>
          <table:named-range table:name="Print_Area" table:cell-range-address="dal_2023.$A$1:dal_2023.$E$5" table:base-cell-address="dal_2023.$A$1"/>
        </table:named-expressions>
      </table:table>
      <table:table table:name="dal_2019_al_2022" table:style-name="ta2">
        <table:table-column table:style-name="co6" table:default-cell-style-name="ce1"/>
        <table:table-column table:style-name="co7" table:number-columns-repeated="3" table:default-cell-style-name="ce1"/>
        <table:table-column table:style-name="co4" table:number-columns-repeated="16380" table:default-cell-style-name="ce1"/>
        <table:table-row table:style-name="ro7">
          <table:table-cell office:value-type="string" table:number-columns-spanned="4" table:number-rows-spanned="1" table:style-name="ce25">
            <text:p>Criteri dei sistemi di misurazione e valutazione</text:p>
          </table:table-cell>
          <table:covered-table-cell table:number-columns-repeated="3"/>
          <table:table-cell table:number-columns-repeated="16380"/>
        </table:table-row>
        <table:table-row table:style-name="ro8">
          <table:table-cell office:value-type="string" table:style-name="ce2">
            <text:p>parametro</text:p>
          </table:table-cell>
          <table:table-cell office:value-type="string" table:style-name="ce15">
            <text:p>dirigenti</text:p>
          </table:table-cell>
          <table:table-cell office:value-type="string" table:style-name="ce15">
            <text:p>responsabili di p.o.</text:p>
          </table:table-cell>
          <table:table-cell office:value-type="string" table:style-name="ce16">
            <text:p>personale del comparto</text:p>
            <text:p>Funzioni Locali e Agricolo-forestale</text:p>
          </table:table-cell>
          <table:table-cell table:number-columns-repeated="16380" table:style-name="ce17"/>
        </table:table-row>
        <table:table-row table:style-name="ro9">
          <table:table-cell office:value-type="string" table:style-name="ce18">
            <text:p>INDIVIDUALE</text:p>
          </table:table-cell>
          <table:table-cell office:value-type="string" table:style-name="ce19">
            <text:p><text:span text:style-name="T2">Parametro A - 70%:</text:span><text:s/>obiettivi individuali (A1 - 60%) e comportamenti organizzativi (A2 - 10%)</text:p>
          </table:table-cell>
          <table:table-cell office:value-type="string" table:style-name="ce20">
            <text:p><text:span text:style-name="T2">Parametro A - 60%:<text:s/></text:span>obiettivi individuali<text:s/></text:p>
          </table:table-cell>
          <table:table-cell office:value-type="string" table:style-name="ce20">
            <text:p><text:span text:style-name="T2">Parametro A - 40%:</text:span><text:s/>performance individuale collegata ad attività individuali (24%) e comportamenti organizzativi (16%)</text:p>
          </table:table-cell>
          <table:table-cell table:number-columns-repeated="16380"/>
        </table:table-row>
        <table:table-row table:style-name="ro10">
          <table:table-cell office:value-type="string" table:number-columns-spanned="1" table:number-rows-spanned="2" table:style-name="ce26">
            <text:p>COLLETTIVO</text:p>
          </table:table-cell>
          <table:table-cell office:value-type="string" table:style-name="ce21">
            <text:p><text:span text:style-name="T2">Parametro B - 5%:<text:s/></text:span>obiettivi riferiti a tematiche strategiche, di pianificazione, monitoraggio e a parametri di performance gestionali – finanziarie</text:p>
          </table:table-cell>
          <table:table-cell office:value-type="string" table:style-name="ce22">
            <text:p><text:span text:style-name="T2">Performance Organizzativa - 25%:<text:s/></text:span>valorizza il raggiungimento di obiettivi atti a garantire l'efficienza e l'efficacia dell’organizzazione</text:p>
          </table:table-cell>
          <table:table-cell office:value-type="string" table:style-name="ce22">
            <text:p><text:span text:style-name="T2">Performance Organizzativa - 35%:</text:span><text:s/>valorizza il raggiungimento di obiettivi atti a garantire efficienza ed efficacia dell’organizzazione</text:p>
          </table:table-cell>
          <table:table-cell table:number-columns-repeated="16380"/>
        </table:table-row>
        <table:table-row table:style-name="ro10">
          <table:covered-table-cell/>
          <table:table-cell office:value-type="string" table:style-name="ce23">
            <text:p><text:span text:style-name="T2">Performance Organizzativa e di Ente 25%:</text:span><text:s/>risultati riferiti ad obiettivi di Ente sulle priorità di programma, in linea col PRS e con valenza interna/esterna</text:p>
          </table:table-cell>
          <table:table-cell office:value-type="string" table:style-name="ce24">
            <text:p><text:span text:style-name="T2">Performance di Ente - 15%:</text:span><text:s/>valorizza il contributo dato al conseguimento di obiettivi di Ente con valenza interna/esterna</text:p>
          </table:table-cell>
          <table:table-cell office:value-type="string" table:style-name="ce24">
            <text:p><text:span text:style-name="T2">Performance di Ente - 25%:</text:span><text:s/>valorizza il contributo dato al conseguimento di obiettivi di Ente con valenza interna/esterna</text:p>
          </table:table-cell>
          <table:table-cell table:number-columns-repeated="16380"/>
        </table:table-row>
        <table:table-row table:style-name="ro11">
          <table:table-cell office:value-type="string" table:number-columns-spanned="4" table:number-rows-spanned="1" table:style-name="ce27">
            <text:p>Al raggiungimento degli obiettivi, opportunamente misurati e valutati, è collegata la liquidazione del trattamento accessorio di dirigenti, titolari di Posizioni Organizzativa e personale di comparto, nei limiti delle risorse disponibili, nel rispetto del principio della valorizzazione del merito e della professionalità.</text:p>
          </table:table-cell>
          <table:covered-table-cell table:number-columns-repeated="3"/>
          <table:table-cell table:number-columns-repeated="16380"/>
        </table:table-row>
        <table:table-row table:number-rows-repeated="1048570" table:style-name="ro6">
          <table:table-cell table:number-columns-repeated="16384"/>
        </table:table-row>
        <table:named-expressions>
          <table:named-range table:name="Print_Area" table:cell-range-address="dal_2019_al_2022.$A$1:dal_2019_al_2022.$D$6" table:base-cell-address="dal_2019_al_202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5</meta:generator>
    <meta:initial-creator>Balasini Claudio</meta:initial-creator>
    <dc:creator>Pizzi Marialuisa</dc:creator>
    <meta:creation-date>2017-03-27T14:55:42Z</meta:creation-date>
    <dc:date>2024-05-27T14:39:05Z</dc:date>
    <meta:print-date>2023-10-20T10:49:38Z</meta:print-date>
  </office:meta>
</office:document-meta>
</file>