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Valuta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3.333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5.1858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2.619375cm" style:use-optimal-column-width="true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8.5pt" style:use-optimal-row-height="false" fo:break-before="auto"/>
    </style:style>
    <style:style style:name="ro4" style:family="table-row">
      <style:table-row-properties style:row-height="126pt" style:use-optimal-row-height="true" fo:break-before="auto"/>
    </style:style>
    <style:style style:name="ro5" style:family="table-row">
      <style:table-row-properties style:row-height="110.2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4"/>
        <table:table-column table:style-name="co7" table:default-cell-style-name="ce5"/>
        <table:table-column table:style-name="co8" table:default-cell-style-name="ce6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RETRIBUZIONE DIRETTORI <text:s/>DI <text:s/>ERSAF - PARCO DELLO STELVIO - ANNO 2023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 table:style-name="ce1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/>
          </table:table-cell>
          <table:table-cell office:value-type="string" table:style-name="ce11">
            <text:p>RETRIBUZIONE DI RISULTATO<text:s/></text:p>
            <text:p/>
            <text:p/>
          </table:table-cell>
          <table:table-cell office:value-type="string" table:style-name="ce12">
            <text:p>TOTALE erogato</text:p>
            <text:p>ANNO 2023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3">
            <text:p>CLARETTI</text:p>
          </table:table-cell>
          <table:table-cell office:value-type="string" table:style-name="ce13">
            <text:p>FRANCO</text:p>
          </table:table-cell>
          <table:table-cell office:value-type="string" table:style-name="ce13">
            <text:p>01.02.2023</text:p>
          </table:table-cell>
          <table:table-cell office:value-type="string" table:style-name="ce14">
            <text:p>Contratto di diritto privato. Il contenuto del contratto è definito dal CdA che ne determina il trattamento economico.</text:p>
          </table:table-cell>
          <table:table-cell office:value-type="currency" office:value="93936.969999999987" table:formula="of:=86722.68+7214.29" table:style-name="ce15">
            <text:p><text:s/>€ 93.936,97<text:s/></text:p>
          </table:table-cell>
          <table:table-cell office:value-type="currency" office:value="519.73" table:formula="of:=102.1+45.6+9.3+1.7+90.58+71.55+49.5+122.8+26.6" table:style-name="ce16">
            <text:p>519,73 €</text:p>
          </table:table-cell>
          <table:table-cell table:style-name="ce16"/>
          <table:table-cell office:value-type="currency" office:value="94456.699999999983" table:formula="of:=SUM([.E4:.G4])" table:style-name="ce17">
            <text:p><text:s/>€ 94.456,70<text:s/></text:p>
          </table:table-cell>
          <table:table-cell table:style-name="ce18"/>
          <table:table-cell table:number-columns-repeated="16375"/>
        </table:table-row>
        <table:table-row table:style-name="ro5">
          <table:table-cell office:value-type="string" table:style-name="ce13">
            <text:p>ZACCONE</text:p>
          </table:table-cell>
          <table:table-cell office:value-type="string" table:style-name="ce13">
            <text:p>ANDREA</text:p>
          </table:table-cell>
          <table:table-cell office:value-type="string" table:style-name="ce13">
            <text:p>01.03.2022</text:p>
          </table:table-cell>
          <table:table-cell office:value-type="string" table:style-name="ce14">
            <text:p>Contratto di diritto privato. Il contenuto del contratto è definito dal CdA che ne determina il trattamento economico.</text:p>
            <text:p>Cessato incarico il 31.01.2023</text:p>
          </table:table-cell>
          <table:table-cell office:value-type="currency" office:value="9701.7899999999991" table:formula="of:=8942.31+759.48" table:style-name="ce15">
            <text:p><text:s/>€ 9.701,79<text:s/></text:p>
          </table:table-cell>
          <table:table-cell office:value-type="currency" office:value="0" table:style-name="ce16">
            <text:p>0,00 €</text:p>
          </table:table-cell>
          <table:table-cell office:value-type="currency" office:value="19041.75" table:style-name="ce16">
            <text:p>19.041,75 €</text:p>
          </table:table-cell>
          <table:table-cell office:value-type="currency" office:value="28743.54" table:formula="of:=SUM([.E5:.G5])" table:style-name="ce17">
            <text:p><text:s/>€ 28.743,54<text:s/></text:p>
          </table:table-cell>
          <table:table-cell table:style-name="ce18"/>
          <table:table-cell table:number-columns-repeated="16375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126</meta:generator>
    <meta:initial-creator>Casella Simonetta</meta:initial-creator>
    <dc:creator>Nava Monica</dc:creator>
    <meta:creation-date>2016-01-14T09:31:30Z</meta:creation-date>
    <dc:date>2024-02-09T08:50:52Z</dc:date>
    <meta:print-date>2019-09-23T11:43:10Z</meta:print-date>
  </office:meta>
</office:document-meta>
</file>