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6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15.25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4"/>
        <table:table-column table:style-name="co2" table:default-cell-style-name="ce5"/>
        <table:table-column table:style-name="co6" table:default-cell-style-name="ce6"/>
        <table:table-column table:style-name="co7" table:default-cell-style-name="ce1"/>
        <table:table-column table:style-name="co8" table:number-columns-repeated="16375" table:default-cell-style-name="ce1"/>
        <table:table-row table:style-name="ro1">
          <table:table-cell office:value-type="string" table:style-name="ce2">
            <text:p>RETRIBUZIONE DIRETTORE <text:s/>DI <text:s/>ERSAF ANNO 2023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/>
          </table:table-cell>
          <table:table-cell office:value-type="string" table:style-name="ce11">
            <text:p>RETRIBUZIONE DI RISULTATO<text:s/></text:p>
            <text:p/>
            <text:p/>
          </table:table-cell>
          <table:table-cell office:value-type="string" table:style-name="ce12">
            <text:p>TOTALE erogato</text:p>
            <text:p>ANNO 2023</text:p>
          </table:table-cell>
          <table:table-cell table:number-columns-repeated="16376"/>
        </table:table-row>
        <table:table-row table:style-name="ro4">
          <table:table-cell office:value-type="string" table:style-name="ce13">
            <text:p>ORNAGHI</text:p>
          </table:table-cell>
          <table:table-cell office:value-type="string" table:style-name="ce13">
            <text:p>MASSIMO</text:p>
          </table:table-cell>
          <table:table-cell office:value-type="string" table:style-name="ce14">
            <text:p>01.06.2015</text:p>
          </table:table-cell>
          <table:table-cell office:value-type="string" table:style-name="ce15">
            <text:p>Contratto di diritto privato. Il contenuto del contratto è definito dal CdA che ne determina il trattamento economico.</text:p>
          </table:table-cell>
          <table:table-cell office:value-type="currency" office:value="134109.04" table:formula="of:=51580.4+61896.48+10316.08+10316.08" table:style-name="ce16">
            <text:p><text:s/>€ 134.109,04<text:s/></text:p>
          </table:table-cell>
          <table:table-cell office:value-type="currency" office:value="457.27" table:formula="of:=71.48+135.54+194.7+25+30.55" table:style-name="ce16">
            <text:p><text:s/>€ 457,27<text:s/></text:p>
          </table:table-cell>
          <table:table-cell office:value-type="currency" office:value="30003.3" table:style-name="ce16">
            <text:p><text:s/>€ 30.003,30<text:s/></text:p>
          </table:table-cell>
          <table:table-cell office:value-type="currency" office:value="164569.60999999999" table:formula="of:=SUM([.E4:.G4])" table:style-name="ce17">
            <text:p><text:s/>€ 164.569,61<text:s/></text:p>
          </table:table-cell>
          <table:table-cell table:number-columns-repeated="16376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126</meta:generator>
    <meta:initial-creator>Casella Simonetta</meta:initial-creator>
    <dc:creator>Nava Monica</dc:creator>
    <meta:creation-date>2016-01-14T09:31:30Z</meta:creation-date>
    <dc:date>2024-02-09T08:51:10Z</dc:date>
    <meta:print-date>2019-09-23T11:43:10Z</meta:print-date>
  </office:meta>
</office:document-meta>
</file>